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romhoutstraat 56, 1976 BM IJmuiden, splitsen bedrijfspand, vergroten 1e verdieping en wijzigen gevel (zij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romhoutstraat 56, 1976 BM IJmuiden, splitsen bedrijfspand, vergroten 1e verdieping en wijzigen gevel (zij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Kromhoutstraat 56, 1976 BM IJmuiden, splitsen bedrijfspand, vergroten 1e verdieping en wijzigen gevel (zijkant) (30-07-2026) 04533978542</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3978542" xlink:type="simple">https://eloket.velsen.nl/o/search?q=04533978542</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012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2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3978542</meta:user-defined>
    <dc:language>nl</dc:language>
    <meta:user-defined meta:name="OVERHEIDop.locatietype/OVERHEIDop.gebiedsmarkering">Punt</meta:user-defined>
    <meta:user-defined meta:name="DC.title">Verleende omgevingsvergunning Kromhoutstraat 56, 1976 BM IJmuiden, splitsen bedrijfspand, vergroten 1e verdieping en wijzigen gevel (zijkant)</meta:user-defined>
    <meta:user-defined meta:name="DCTERMS.W3CDTF/DCTERMS.available">2026-08-03</meta:user-defined>
    <meta:user-defined meta:name="DCTERMS.W3CDTF/OVERHEIDop.jaargang">2026</meta:user-defined>
    <meta:user-defined meta:name="OVERHEIDop.publicationIssue">370126</meta:user-defined>
    <meta:user-defined meta:name="OVERHEIDop.GmbID/DC.identifier">gmb-2026-370126</meta:user-defined>
    <meta:user-defined meta:name="OVERHEIDop.versieInformatie"/>
  </office:meta>
</office:document-meta>
</file>