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n de Gemeente Noardeast Fryslâ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ctificatie:</text:span>
          </text:p>
            <text:p text:style-name="common-al">In de krant van 29 juli 2026 stond de onderstaande tekst vermeld: </text:p>
            <text:p text:style-name="common-al">
            
          </text:p>
            <text:p text:style-name="common-al">Ontvangen aanvraag omgevingsvergunning</text:p>
            <text:p text:style-name="common-al">Augsbuert-Lytsewâld</text:p>
            <text:p text:style-name="common-al">•	aan de trekweg, het kappen en herplanten van bomen (aanvraag is ontvangen op 16 juli 2026).</text:p>
            <text:p text:style-name="common-al">
            
          </text:p>
            <text:p text:style-name="common-al">Dat was echter niet juist en had als volgt moeten worden gepubliceerd:</text:p>
            <text:p text:style-name="common-al">
            
          </text:p>
            <text:p text:style-name="common-al">Gemeente Noardeast Fryslân</text:p>
            <text:p text:style-name="common-al">•	door de Gemeente Noardeast Fryslân, het kappen en herplanten van bomen (aanvraag is ontvangen op 16 juli 2026).</text:p>
            <text:p text:style-name="common-al">
            
          </text:p>
            <text:p text:style-name="common-al">Bij deze ter rectificatie</text:p>
            <text:p text:style-name="common-al">
            
          </text:p>
            <text:p text:style-name="common-al">Bent u het niet eens met de vergunning? Zie (**)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011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89286</meta:user-defined>
    <meta:user-defined meta:name="DCTERMS.abstract">Aanvraag omgevingsvergunning voor het kappen en her planten van bomen op locatie in de Gemeente Noardeast Fryslân</meta:user-defined>
    <dc:language>nl</dc:language>
    <meta:user-defined meta:name="OVERHEIDop.locatietype/OVERHEIDop.gebiedsmarkering">Vlak</meta:user-defined>
    <meta:user-defined meta:name="DC.title">Ontvangst aanvraag omgevingsvergunning in de Gemeente Noardeast Fryslâ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112</meta:user-defined>
    <meta:user-defined meta:name="OVERHEIDop.GmbID/DC.identifier">gmb-2026-370112</meta:user-defined>
    <meta:user-defined meta:name="OVERHEIDop.versieInformatie"/>
  </office:meta>
</office:document-meta>
</file>