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uitvoeren van grondmechanisch onderzoek op de kruising aan Munichsbos te St. Odilë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en</text:span>
          </text:p>
            <text:p text:style-name="common-al">Z2026-00010745 / Aanvraag omgevingsvergunning / kruising Munichsbos te St. Odilënberg / Roerdalen / ingekomen 23 juli 2026 / het uitvoeren van grondmechanisch onderzoek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</text:p>
            <text:p text:style-name="common-al">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gen / meldingen kunt u contact opnemen met Dienstverlening, op werkdagen tussen 9.00 uur en 17.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7010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0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0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0745 </meta:user-defined>
    <dc:language>nl</dc:language>
    <meta:user-defined meta:name="OVERHEIDop.locatietype/OVERHEIDop.gebiedsmarkering">Weg</meta:user-defined>
    <meta:user-defined meta:name="DC.title">Aanvraag vergunning voor het uitvoeren van grondmechanisch onderzoek op de kruising aan Munichsbos te St. Odilënber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102</meta:user-defined>
    <meta:user-defined meta:name="OVERHEIDop.GmbID/DC.identifier">gmb-2026-370102</meta:user-defined>
    <meta:user-defined meta:name="OVERHEIDop.versieInformatie"/>
  </office:meta>
</office:document-meta>
</file>