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ouwmelding Wkb (risicobeoordeling en borgingsplan) het oprichten van een schuur en bouwvlak aanpassen, Vreebroek 3, 7245TZ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9 juli 2026 een Bouwmelding Wkb (risicobeoordeling en borgingsplan) hebben ontvangen die voldoet aan de algemene voorschriften:</text:p>
            <text:p text:style-name="common-al">Vreebroek 3, 7245TZ Laren, het oprichten van een schuur en bouwvlak aanpassen, Z2026-0117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00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179</meta:user-defined>
    <meta:user-defined meta:name="DCTERMS.abstract">Z2026-01179 Vreebroek 3, 7245TZ Laren</meta:user-defined>
    <dc:language>nl</dc:language>
    <meta:user-defined meta:name="OVERHEIDop.locatietype/OVERHEIDop.gebiedsmarkering">Vlak</meta:user-defined>
    <meta:user-defined meta:name="DC.title">Kennisgeving Bouwmelding Wkb (risicobeoordeling en borgingsplan) het oprichten van een schuur en bouwvlak aanpassen, Vreebroek 3, 7245TZ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0089</meta:user-defined>
    <meta:user-defined meta:name="OVERHEIDop.GmbID/DC.identifier">gmb-2026-370089</meta:user-defined>
    <meta:user-defined meta:name="OVERHEIDop.versieInformatie"/>
  </office:meta>
</office:document-meta>
</file>