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groten van het bouwvlak en verbouwen van een bijgebouw, Gemeenteweg 40 7951CN Staphorst, Staphorst AA 22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9-07-2026</text:p>
            <text:p text:style-name="common-al">
            <text:span text:style-name="nadrukvet">Locatie:</text:span> Gemeenteweg 40 7951CN Staphorst, [Staphorst AA 2279 ] Staphorst AA 2279</text:p>
            <text:p text:style-name="common-al">
            <text:span text:style-name="nadrukvet">Zaakomschrijving:</text:span> Het vergroten van het bouwvlak en verbouwen van een bijgebouw</text:p>
            <text:p text:style-name="common-al">
            <text:span text:style-name="nadrukvet">Zaaknummer:</text:span> Z/STH26/061484</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Afwijken van regels in het omgevingsplan</text:p>
              </text:list-item>
              <text:list-item text:style-override="id1-3-2-1-1-6-3">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1484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148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008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8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8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61484</meta:user-defined>
    <meta:user-defined meta:name="DCTERMS.abstract">Het vergroten van het bouwvlak en verbouwen van een bijge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groten van het bouwvlak en verbouwen van een bijgebouw, Gemeenteweg 40 7951CN Staphorst, Staphorst AA 2279</meta:user-defined>
    <meta:user-defined meta:name="DCTERMS.W3CDTF/DCTERMS.available">2026-08-04</meta:user-defined>
    <meta:user-defined meta:name="DCTERMS.W3CDTF/OVERHEIDop.jaargang">2026</meta:user-defined>
    <meta:user-defined meta:name="OVERHEIDop.publicationIssue">370084</meta:user-defined>
    <meta:user-defined meta:name="OVERHEIDop.GmbID/DC.identifier">gmb-2026-370084</meta:user-defined>
    <meta:user-defined meta:name="OVERHEIDop.versieInformatie"/>
  </office:meta>
</office:document-meta>
</file>