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tellen voorrangskruispunt Cornelis de Wittstraat-Blekersdijk, Cornelis de Wittstraat-Vrieseplein, Kromhout-Vrieseplein-Vriesestraat, Kromhout-Warmoezierspad, Kromhout-Sint Jorisweg, Kromhout-Nicolaasdwarsstraat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Wettelijk kader</text:span>
          </text:p>
            <text:p text:style-name="common-al">Op grond van artikel 2 lid 1 WVW 1994 kunnen de krachtens deze wet vastgestelde regels strekken tot: het in stand houden van de weg en het waarborgen van de bruikbaarheid daarvan.</text:p>
            <text:p text:style-name="common-al"/>
            <text:p text:style-name="common-al">Op grond van artikel 15, lid 1,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Overeenkomstig artikel 24 van het Besluit administratieve bepalingen inzake het wegverkeer is overleg gepleegd over de handhaafbaarheid van het verkeersbesluit met de verkeersfunctionaris van de eenheid Rotterdam, namens de korpschef van politie. </text:p>
            <text:p text:style-name="common-al"/>
            <text:p text:style-name="common-al">
            <text:span text:style-name="nadrukvet">Motivering besluit </text:span>
          </text:p>
            <text:p text:style-name="common-al">De Cornelis de Wittstraat en het Kromhout zijn gelegen in een 30 km/uur- zone. De straten zijn opgenomen in het fietsnetwerk van Dordrecht als kwaliteitsnet. Aangezien de straten in aanmerking komen voor wegonderhoud is daarbij ook een kwaliteitsverbetering voor de fiets meegenomen door middel van een herinrichting. Bij de herinrichting worden de straten ingericht als fietsstraat. </text:p>
            <text:p text:style-name="common-al"/>
            <text:p text:style-name="common-al">Om de doorstroming voor de fiets te bevorderen en de bruikbaarheid van de weg daarvoor te waarborgen worden de kruispunten in de voorrang gezet. Ondanks dat de weg in een 30 km/uur-zone is gelegen is dit mogelijk, aangezien dit een hoofdfietsroute is die duidelijk als zodanig herkenbaar wordt gemaakt en waarop slechts een ondergeschikte hoeveelheid gemotoriseerd verkeer voorkomt. Dit komt de leefbaarheid ten goede. De straten worden uitgevoerd in een doorlopende rode verharding en zijn op het Vrieseplein en de Cornelis de Wittstraat voorzien van een afwijkende kleur rabatstrook om de herkenbaarheid, vindbaarheid en zichtbaarheid van de fietsroute te waarborgen. Hiermee kunnen de fietsers zich goed oriënteren en gemakkelijk de route volgen. Daarbij is de route ook voor overig verkeer als hoofdroute voor fietsers herkenbaar.</text:p>
            <text:p text:style-name="common-al"/>
            <text:p text:style-name="common-al">Op basis van bovenstaande overwegingen en met inachtneming van:</text:p>
            <text:p text:style-name="common-al">- de Algemene wet bestuursrecht (Awb);</text:p>
            <text:p text:style-name="common-al">- de Wegenverkeerswet 1994 (WVW 1994);</text:p>
            <text:p text:style-name="common-al">- het Besluit Administratieve Bepalingen inzake het Wegverkeer (BABW);</text:p>
            <text:p text:style-name="common-al">- het Reglement Verkeersregels en Verkeerstekens 1990 (RVV 1990);</text:p>
            <text:p text:style-name="common-al">- het Algemeen Mandaatbesluit Dordrecht. </text:p>
            <text:p text:style-name="common-al"/>
            <text:p text:style-name="common-al">
            <text:span text:style-name="nadrukvet">Besluit het college van burgemeester en wethouders van Dordrecht</text:span>:</text:p>
            <text:p text:style-name="common-al">Voorrangskruispunten aan te wijzen op de Cornelis de Wittstraat-Blekersdijk, Cornelis de Wittstraat-Vrieseplein, Kromhout-Vrieseplein-Vriesestraat, Kromhout-Warmoezierspad, Kromhout-Sint Jorisweg, Kromhout-Nicolaasdwarsstraat met de Cornelis de Wittstraat en het Kromhout in de voorrang, door het plaatsen van het verkeersbord model B3 inhoudende voorrangskruispunt, B4 inhoudende voorrangskruispunt zijweg links, B5 inhoudende voorrangskruispunt zijweg rechts en B6 inhoudende verleen voorrang aan bestuurders op de kruisende weg van bijlage 1 van het RVV 1990 en het aanbrengen van de daarbij behorende markering (haaientanden) conform Uitvoeringsvoorschriften BABW inzake verkeerstekens Hoofdstuk IV Verkeerstekens op het wegdek Paragraaf 2, lid 7.</text:p>
            <text:p text:style-name="common-al"/>
            <text:p text:style-name="common-al">Het college van burgemeester en wethouders </text:p>
            <text:p text:style-name="common-al">namens dezen,</text:p>
            <text:p text:style-name="common-al"/>
            <text:p text:style-name="common-al">de heer J. Booij</text:p>
            <text:p text:style-name="common-al">Clustermanager Ruimtelijk Beheer </text:p>
            <text:p text:style-name="common-al"/>
            <text:p text:style-name="common-al">
            <text:span text:style-name="nadrukvet">Bezwaar </text:span>
          </text:p>
            <text:p text:style-name="common-al">Als u het niet eens bent met dit besluit, kunt u binnen zes weken na dagtekening ervan schriftelijk bezwaar maken bij het bestuursorgaan dat het besluit heeft genomen. U dient uw bezwaarschrift te richten aan: </text:p>
            <text:p text:style-name="common-al">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het een verzoek om voorlopige voorziening brengt de Rechtbank een bedrag aan griffierecht in rekening.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007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7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7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Aanwijzen voorrangskruising - Kromhout, Cornelis de Wittstraat etc.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89621 </meta:user-defined>
    <meta:user-defined meta:name="OVERHEIDop.verkeersbordcode">B3</meta:user-defined>
    <meta:user-defined meta:name="OVERHEIDop.verkeersbordcode">B4</meta:user-defined>
    <meta:user-defined meta:name="OVERHEIDop.verkeersbordcode">B5</meta:user-defined>
    <meta:user-defined meta:name="OVERHEIDop.verkeersbordcode">B6</meta:user-defined>
    <meta:user-defined meta:name="OVERHEIDop.verkeersbordcode">WM9</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Instellen voorrangskruispunt Cornelis de Wittstraat-Blekersdijk, Cornelis de Wittstraat-Vrieseplein, Kromhout-Vrieseplein-Vriesestraat, Kromhout-Warmoezierspad, Kromhout-Sint Jorisweg, Kromhout-Nicolaasdwarsstraat</meta:user-defined>
    <meta:user-defined meta:name="DCTERMS.W3CDTF/DCTERMS.available">2026-08-05</meta:user-defined>
    <meta:user-defined meta:name="DCTERMS.W3CDTF/OVERHEIDop.jaargang">2026</meta:user-defined>
    <meta:user-defined meta:name="OVERHEIDop.publicationIssue">370078</meta:user-defined>
    <meta:user-defined meta:name="OVERHEIDop.GmbID/DC.identifier">gmb-2026-370078</meta:user-defined>
    <meta:user-defined meta:name="OVERHEIDop.versieInformatie"/>
  </office:meta>
</office:document-meta>
</file>