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uitvoeren van werkzaamheden t.b.v. het kappen van een boom, Gorredijksterweg nabij nr. 27 Jubbeg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uitvoeren van werkzaamheden t.b.v. het kappen van een boom op het perceel Gorredijksterweg nabij nr. 27 Jubbega (28-07-2026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70044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04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0044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6.571141</meta:user-defined>
    <dc:language>nl</dc:language>
    <meta:user-defined meta:name="OVERHEIDop.locatietype/OVERHEIDop.gebiedsmarkering">Punt</meta:user-defined>
    <meta:user-defined meta:name="DC.title">AANVRAAG OMGEVINGSVERGUNNING, uitvoeren van werkzaamheden t.b.v. het kappen van een boom, Gorredijksterweg nabij nr. 27 Jubbega</meta:user-defined>
    <meta:user-defined meta:name="DCTERMS.W3CDTF/DCTERMS.available">2026-08-03</meta:user-defined>
    <meta:user-defined meta:name="DCTERMS.W3CDTF/OVERHEIDop.jaargang">2026</meta:user-defined>
    <meta:user-defined meta:name="OVERHEIDop.publicationIssue">370044</meta:user-defined>
    <meta:user-defined meta:name="OVERHEIDop.GmbID/DC.identifier">gmb-2026-370044</meta:user-defined>
    <meta:user-defined meta:name="OVERHEIDop.versieInformatie"/>
  </office:meta>
</office:document-meta>
</file>