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apaanvraag drie bomen nabij de Kastanjestraat in Oldenzaal, Kastanjestraat 16, 18, 22 in Oldenzaal</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gemeente een aanvraag ontvangen voor de locatie Kappen van drie bomen, Kastanjestraat 16, 18, 22 in Oldenzaal. De aanvraag is geregistreerd onder zaaknummer Z2026-1249. De aanvraag betreft het:</text:p>
            <text:list text:style-name="id1-3-2-1-1-2">
              <text:list-item text:style-override="id1-3-2-1-1-2-1">
                <text:number>•</text:number>
                <text:p text:style-name="al">Kapaanvraag drie bomen nabij de Kastanjestraat in Oldenzaal</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7004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4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4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1249</meta:user-defined>
    <meta:user-defined meta:name="DCTERMS.abstract">Betreft: Aanvraag op locatie Kappen van drie bomen, Kastanjestraat 16, 18, 22 in Oldenzaal</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vergunning voor Kapaanvraag drie bomen nabij de Kastanjestraat in Oldenzaal, Kastanjestraat 16, 18, 22 in Oldenzaal</meta:user-defined>
    <meta:user-defined meta:name="DCTERMS.W3CDTF/DCTERMS.available">2026-08-04</meta:user-defined>
    <meta:user-defined meta:name="DCTERMS.W3CDTF/OVERHEIDop.jaargang">2026</meta:user-defined>
    <meta:user-defined meta:name="OVERHEIDop.publicationIssue">370042</meta:user-defined>
    <meta:user-defined meta:name="OVERHEIDop.GmbID/DC.identifier">gmb-2026-370042</meta:user-defined>
    <meta:user-defined meta:name="OVERHEIDop.versieInformatie"/>
  </office:meta>
</office:document-meta>
</file>