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dubbel woonhuis en het aanleggen van een in- of uitrit op locatie Dijkweg 389A en 389B (vlp. huisnrs.) in Andijk (reguliere voorbereiding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30-07-2026 een besluit genomen op de aanvraag met zaaknummer CLZ-00000333 voor een omgevingsvergunning voor het bouwen van een dubbel woonhuis en het aanleggen van een in- of uitrit op locatie Dijkweg 389A en 389B (vlp. huisnrs.) in Andijk. De vergunning is verleend. Het besluit betreft de volgende activiteit(en):</text:p>
            <text:p text:style-name="common-al">-Bouwactiviteit (omgevingsplan)</text:p>
            <text:p text:style-name="common-al">-Uitweg maken, hebben of veranderen of het gebruik daarvan verandere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30-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6">
              <text:list-item text:style-override="id1-3-2-1-1-16-1">
                <text:number>•</text:number>
                <text:p text:style-name="al">uw naam, adres en graag ook uw telefoonnummer;</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en) waarom u bezwaar maakt;</text:p>
              </text:list-item>
              <text:list-item text:style-override="id1-3-2-1-1-16-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00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333</meta:user-defined>
    <dc:language>nl</dc:language>
    <meta:user-defined meta:name="OVERHEIDop.locatietype/OVERHEIDop.gebiedsmarkering">Lijn</meta:user-defined>
    <meta:user-defined meta:name="DC.title">Besluit aanvraag omgevingsvergunning voor het bouwen van een dubbel woonhuis en het aanleggen van een in- of uitrit op locatie Dijkweg 389A en 389B (vlp. huisnrs.) in Andijk (reguliere voorbereidings</meta:user-defined>
    <meta:user-defined meta:name="DCTERMS.W3CDTF/DCTERMS.available">2026-08-03</meta:user-defined>
    <meta:user-defined meta:name="DCTERMS.W3CDTF/OVERHEIDop.jaargang">2026</meta:user-defined>
    <meta:user-defined meta:name="OVERHEIDop.publicationIssue">370020</meta:user-defined>
    <meta:user-defined meta:name="OVERHEIDop.GmbID/DC.identifier">gmb-2026-370020</meta:user-defined>
    <meta:user-defined meta:name="OVERHEIDop.versieInformatie"/>
  </office:meta>
</office:document-meta>
</file>