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Concept Beleidsregels aanvraag prioriteit transportcapaciteit woningbouwprojecten Twenterand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Twenterand heeft op 28 juli 2026 de beleidsregels aanvraag prioriteit transportcapaciteit woningbouwprojecten Twenterand 2026 in concept vastgesteld.</text:p>
            <text:p text:style-name="common-al">In oktober 2026 kunnen gemeenten gebruikmaken van de regeling ‘Eerder Aanvragen’. Daarmee kunnen zij voor concrete woningbouwprojecten in een eerder stadium transportcapaciteit aanvragen. Deze beleidsregels zorgen ervoor dat woningbouwprojecten op een eerlijke, duidelijke en consistente manier worden beoordeeld en gerangschikt.</text:p>
            <text:p text:style-name="common-al">
            <text:span text:style-name="nadrukvet">Waar inzien?</text:span>
          </text:p>
            <text:p text:style-name="common-al">De concept beleidsregels ligt vanaf donderdag 6 augustus 2026 tot en met woensdag 2 september 2026 ter inzage in het gemeentehuis tijdens openingstijden. Ook kunt u het concept in deze periode digitaal raadplegen via <text:a xlink:href="https://www.twenterand.nl/concept-beleidsregels-aanvraag-prioriteit-transportcapaciteit-woningbouwprojecten-twenterand-2026" xlink:type="simple"><text:span text:style-name="nadrukondlijn">https://www.twenterand.nl/concept-beleidsregels-aanvraag-prioriteit-transportcapaciteit-woningbouwprojecten-twenterand-2026</text:span></text:a> .</text:p>
            <text:p text:style-name="common-al">Voor eventuele vragen kunt u bellen met (0546) 840 840 of mailen naar:</text:p>
            <text:list text:style-name="id1-3-2-1-1-6">
              <text:list-item text:style-override="id1-3-2-1-1-6-1">
                <text:number>•</text:number>
                <text:p text:style-name="al">Bram Hoogenraad via <text:a xlink:href="mailto:b.hoogenraad@twenterand.nl" xlink:type="simple"><text:span text:style-name="nadrukondlijn">b.hoogenraad@twenterand.nl</text:span></text:a></text:p>
              </text:list-item>
            </text:list>
            <text:p text:style-name="common-al">
            <text:span text:style-name="nadrukvet">Hoe kunt u reageren?</text:span>
          </text:p>
            <text:p text:style-name="common-al">Uw schriftelijke reacties kunt u aanleveren tot en met 2 september 2026. De reactie kunt u richten aan het college van burgemeester en wethouders van de gemeente Twenterand.</text:p>
            <text:p text:style-name="common-al">
            <text:span text:style-name="nadrukvet">Wat gebeurt er met uw reactie?</text:span>
          </text:p>
            <text:p text:style-name="last-al">Na afloop van de inspraaktermijn vindt een beoordeling van de reacties plaats. Bezien zal worden of de reacties aanleiding geven de concept beleidsregels op onderdelen bij te stellen. Alle belanghebbenden die hebben gereageerd krijgen een reactie nadat nadere besluitvorming op dat gebied heeft plaatsgev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99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Twenterand</meta:user-defined>
    <meta:user-defined meta:name="OVERHEID.Informatietype/DC.type">officiële publicatie</meta:user-defined>
    <meta:user-defined meta:name="OVERHEIDop.Rubriek/DC.type">participatie</meta:user-defined>
    <meta:user-defined meta:name="OVERHEID.Gemeente/OVERHEID.authority">Twenterand</meta:user-defined>
    <meta:user-defined meta:name="OVERHEID.Gemeente/DCTERMS.publisher">Twenteran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Concept Beleidsregels aanvraag prioriteit transportcapaciteit woningbouwprojecten Twenterand 2026</meta:user-defined>
    <meta:user-defined meta:name="OVERHEIDop.datumEindeReactietermijn">2026-09-02</meta:user-defined>
    <meta:user-defined meta:name="OVERHEIDop.terinzageleggingBG">https://www.twenterand.nl/concept-beleidsregels-aanvraag-prioriteit-transportcapaciteit-woningbouwprojecten-twenterand-2026</meta:user-defined>
    <meta:user-defined meta:name="DCTERMS.W3CDTF/DCTERMS.available">2026-08-05</meta:user-defined>
    <meta:user-defined meta:name="DCTERMS.W3CDTF/OVERHEIDop.jaargang">2026</meta:user-defined>
    <meta:user-defined meta:name="OVERHEIDop.publicationIssue">369995</meta:user-defined>
    <meta:user-defined meta:name="OVERHEIDop.GmbID/DC.identifier">gmb-2026-369995</meta:user-defined>
    <meta:user-defined meta:name="OVERHEIDop.versieInformatie"/>
  </office:meta>
</office:document-meta>
</file>