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ergunning verleend - woonwijk Welgelegen, rondom Zwanenwater, Nieuw-Vennep - Kappen 108 bomen ivm herinrichting openbare ruimt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
            <text:span text:style-name="nadrukvet">Rectificatie: in de eerdere publicatie van</text:span>
            <text:span text:style-name="nadrukvet">15 juli 2026 staat het adres Hugo de Vriesstraat 2 te Nieuw-Vennep vermeld. De vergunning is echter aangevraagd door en verleend aan de gemeente Haarlemmermeer en de activiteiten vinden plaats in de gehele wijk Welgelegen en niet specifiek op Hugo de Vriesstraat 2. In deze publicatie is daarom een andere locatie opgenomen. </text:span>
          </text:p>
            <text:p text:style-name="common-al">Onderwerp: het kappen van 108 bomen in verband met de herinrichting van de openbare ruimte in een groot deel van de wijk Welgelegen.</text:p>
            <text:p text:style-name="common-al">Aanvrager: De Gemeente Haarlemmermeer</text:p>
            <text:p text:style-name="common-al">Zaaknummer: OD2026-0029112</text:p>
            <text:p text:style-name="common-al">DSO nummer: 2026043001349</text:p>
            <text:p text:style-name="common-al">Uitkomst besluit: verleend</text:p>
            <text:p text:style-name="common-al">Datum besluit: 13-07-2026</text:p>
            <text:p text:style-name="common-al">Bezwaar in te dienen tot en met: 24-08-2026</text:p>
            <text:p text:style-name="common-al">Namens: Gemeente Haarlemmermeer</text:p>
            <text:p text:style-name="common-al">Wilt u de gepubliceerde documenten behorende bij deze bekendmaking in zien, klik dan <text:a xlink:href="https://edataloket.odnzkg.nl/?q=%7B%22search%22:%22OD2026-0029112%22,%22aggs%22:%7B%22odnzkg_zaak_nummer%22:%7B%22key%22:%22odnzkg_zaak_nummer%22,%22field%22:%22odnzkg.zaak.nummer.keyword%22,%22fields%22:[],%22type%22:%22keyword%22,%22data%22:[%22OD2026-0029112%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
          </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6999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Vlak</meta:user-defined>
    <meta:user-defined meta:name="DC.title">RECTIFICATIE: Vergunning verleend - woonwijk Welgelegen, rondom Zwanenwater, Nieuw-Vennep - Kappen 108 bomen ivm herinrichting openbare ruimte</meta:user-defined>
    <meta:user-defined meta:name="DCTERMS.W3CDTF/DCTERMS.available">2026-08-03</meta:user-defined>
    <meta:user-defined meta:name="DCTERMS.W3CDTF/OVERHEIDop.jaargang">2026</meta:user-defined>
    <meta:user-defined meta:name="OVERHEIDop.publicationIssue">369992</meta:user-defined>
    <meta:user-defined meta:name="OVERHEIDop.GmbID/DC.identifier">gmb-2026-369992</meta:user-defined>
    <meta:user-defined meta:name="OVERHEIDop.versieInformatie"/>
  </office:meta>
</office:document-meta>
</file>