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t geaccepteerd, Melding, Edeseweg 89 Bennekom, het kappen van 3 conifer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70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6995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5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5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Niet geaccepteerd, Melding, Edeseweg 89 Bennekom, het kappen van 3 coniferen.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952</meta:user-defined>
    <meta:user-defined meta:name="OVERHEIDop.GmbID/DC.identifier">gmb-2026-369952</meta:user-defined>
    <meta:user-defined meta:name="OVERHEIDop.versieInformatie"/>
  </office:meta>
</office:document-meta>
</file>