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eerdlaan 11 Bennekom, renovatie sloop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58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994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4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4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eerdlaan 11 Bennekom, renovatie sloop woning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48</meta:user-defined>
    <meta:user-defined meta:name="OVERHEIDop.GmbID/DC.identifier">gmb-2026-369948</meta:user-defined>
    <meta:user-defined meta:name="OVERHEIDop.versieInformatie"/>
  </office:meta>
</office:document-meta>
</file>