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Nudestraat 12 Wageningen, het slopen en afvoeren van een houten vlo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48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6994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4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4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Nudestraat 12 Wageningen, het slopen en afvoeren van een houten vloer.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40</meta:user-defined>
    <meta:user-defined meta:name="OVERHEIDop.GmbID/DC.identifier">gmb-2026-369940</meta:user-defined>
    <meta:user-defined meta:name="OVERHEIDop.versieInformatie"/>
  </office:meta>
</office:document-meta>
</file>