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reguliere procedure, Victoriastein 71 Ede, een beperkte functiewijziging van het atrium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29 juli 2026</text:p>
            <text:p text:style-name="common-al">Zaaknummer 2026W1581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69929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929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929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reguliere procedure, Victoriastein 71 Ede, een beperkte functiewijziging van het atrium.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929</meta:user-defined>
    <meta:user-defined meta:name="OVERHEIDop.GmbID/DC.identifier">gmb-2026-369929</meta:user-defined>
    <meta:user-defined meta:name="OVERHEIDop.versieInformatie"/>
  </office:meta>
</office:document-meta>
</file>