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Straatfeest Van der Veere &amp; Friends op 15 augustus 2026, parkeerplaatsen ter hoogte van Van der Veerelaan 6-13 en 7-1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9 juli 2026 is een melding evenement ontvangen voor de locatie parkeerplaatsen ter hoogte van Van der Veerelaan 6-13 en 7-14. De melding is geregistreerd onder zaaknummer Z2026-00007522. De melding betreft Straatfeest Van der Veere &amp; Friends op 15 augustus 2026.</text:p>
            <text:p text:style-name="common-al">
            <text:span text:style-name="nadrukvet">Procedure</text:span>
          </text:p>
            <text:p text:style-name="last-al">U kunt op een melding geen zienswijze of bezwaar indienen. Voor meer informatie kunt u contact opnemen via gemeente@amstelveen.nl of via telefoonnummer (020) 540 4911 onder vermelding van het zaaknummer Z2026-000075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69909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90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90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7522</meta:user-defined>
    <meta:user-defined meta:name="DCTERMS.abstract">Betreft: melding op locatie parkeerplaatsen ter hoogte van Van der Veerelaan 6-13 en 7-14</meta:user-defined>
    <dc:language>nl</dc:language>
    <meta:user-defined meta:name="OVERHEIDop.locatietype/OVERHEIDop.gebiedsmarkering">Punt</meta:user-defined>
    <meta:user-defined meta:name="DC.title">Melding Straatfeest Van der Veere &amp; Friends op 15 augustus 2026, parkeerplaatsen ter hoogte van Van der Veerelaan 6-13 en 7-14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909</meta:user-defined>
    <meta:user-defined meta:name="OVERHEIDop.GmbID/DC.identifier">gmb-2026-369909</meta:user-defined>
    <meta:user-defined meta:name="OVERHEIDop.versieInformatie"/>
  </office:meta>
</office:document-meta>
</file>