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uv installatie pompstation op de locatie  te , ingekomen 17 juli 2026, DSO nummer 2026071700431, zaaknummer ODIJ-Z-26-18567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uV installatie pompstation op de locatie  te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1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98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uv installatie pompstation op de locatie  te , ingekomen 17 juli 2026, DSO nummer 2026071700431, zaaknummer ODIJ-Z-26-185672</meta:user-defined>
    <meta:user-defined meta:name="DCTERMS.W3CDTF/DCTERMS.available">2026-08-03</meta:user-defined>
    <meta:user-defined meta:name="DCTERMS.W3CDTF/OVERHEIDop.jaargang">2026</meta:user-defined>
    <meta:user-defined meta:name="OVERHEIDop.publicationIssue">369891</meta:user-defined>
    <meta:user-defined meta:name="OVERHEIDop.GmbID/DC.identifier">gmb-2026-369891</meta:user-defined>
    <meta:user-defined meta:name="OVERHEIDop.versieInformatie"/>
  </office:meta>
</office:document-meta>
</file>