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Koninginnestraat 7, 4568 PT Nieuw Na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klassieke autoverhuur uitbaten aan Koninginnestraat 7, 4568 PT Nieuw Namen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klassieke autoverhuur uitbaten aan Koninginnestraat 7, 4568 PT Nieuw Namen.</text:p>
            <text:p text:style-name="common-al">
            
          </text:p>
            <text:p text:style-name="common-al">Ons kenmerk is 06771058880.</text:p>
            <text:p text:style-name="common-al">Verzenddatum is 30-07-2026.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6987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7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7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6771058880</meta:user-defined>
    <meta:user-defined meta:name="DCTERMS.abstract">Toestemming voor 06771058880 klassieke autoverhuur uitbaten aan Koninginnestraat 7, 4568 PT Nieuw Namen</meta:user-defined>
    <dc:language>nl</dc:language>
    <meta:user-defined meta:name="OVERHEIDop.locatietype/OVERHEIDop.gebiedsmarkering">Punt</meta:user-defined>
    <meta:user-defined meta:name="DC.title">Definitief besluit omgevingsvergunning, Koninginnestraat 7, 4568 PT Nieuw Namen</meta:user-defined>
    <meta:user-defined meta:name="OVERHEIDop.datumEindeReactietermijn">2026-09-10</meta:user-defined>
    <meta:user-defined meta:name="OVERHEIDop.terinzageleggingBG">https://www.digitale-inzage.nl/Gemeente%20Hulst/dossier/RKQt8uIZsEqq5xwrLJoEaA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78</meta:user-defined>
    <meta:user-defined meta:name="OVERHEIDop.GmbID/DC.identifier">gmb-2026-369878</meta:user-defined>
    <meta:user-defined meta:name="OVERHEIDop.versieInformatie"/>
  </office:meta>
</office:document-meta>
</file>