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bedrijfsgebouw met terreininrichting op het perceel Euroweg 2, 3825 H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bedrijfsgebouw met terreininrichting op het perceel naast Euroweg 2, 3825 HD Amersfoort, kadastraal bekend als HLD02 O02501, HLD02 O02505 en HLD02 O02508</text:span>
          </text:p>
            <text:p text:style-name="common-al">De Gemeente Amersfoort heeft op 08-07-2026 een aanvraag voor een omgevingsvergunning ontvangen voor het realiseren van een bedrijfsgebouw met terreininrichting op het perceel Euroweg 2, 3825 HD Amersfoort, met kenmerk CLZ-0003829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2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986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6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6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290</meta:user-defined>
    <dc:language>nl</dc:language>
    <meta:user-defined meta:name="OVERHEIDop.locatietype/OVERHEIDop.gebiedsmarkering">Punt</meta:user-defined>
    <meta:user-defined meta:name="DC.title">Ontvangen aanvraag omgevingsvergunning voor het realiseren van een bedrijfsgebouw met terreininrichting op het perceel Euroweg 2, 3825 HD Amersfoor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868</meta:user-defined>
    <meta:user-defined meta:name="OVERHEIDop.GmbID/DC.identifier">gmb-2026-369868</meta:user-defined>
    <meta:user-defined meta:name="OVERHEIDop.versieInformatie"/>
  </office:meta>
</office:document-meta>
</file>