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horecabedrijf Ilios-Athene Greek Food B.V., Stationsplein 33 5611B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5187 </text:p>
            <text:p text:style-name="common-al"> Omschrijving: horecabedrijf Ilios-Athene Greek Food B.V.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Stationsplein 33 5611BC Eindhoven</text:p>
              </text:list-item>
            </text:list>
            <text:p text:style-name="common-al"> Soort aanvraag: Alcoholwetvergunning (horecabedrijf en slijtersbedrijf)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985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5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5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187</meta:user-defined>
    <meta:user-defined meta:name="DCTERMS.abstract">horecabedrijf Ilios-Athene Greek Food B.V.</meta:user-defined>
    <dc:language>nl</dc:language>
    <meta:user-defined meta:name="OVERHEIDop.locatietype/OVERHEIDop.gebiedsmarkering">Punt</meta:user-defined>
    <meta:user-defined meta:name="DC.title">Verlenging termijn: horecabedrijf Ilios-Athene Greek Food B.V., Stationsplein 33 5611BC Eindhov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51</meta:user-defined>
    <meta:user-defined meta:name="OVERHEIDop.GmbID/DC.identifier">gmb-2026-369851</meta:user-defined>
    <meta:user-defined meta:name="OVERHEIDop.versieInformatie"/>
  </office:meta>
</office:document-meta>
</file>