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59733364i9225cfb3-7064-44d3-a056-36adb017669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text:list-style style:name="id1-3-2-1-1-31-6">
      <text:list-level-style-bullet text:bullet-char="•" text:level="1">
        <style:list-level-properties text:min-label-width="10mm"/>
      </text:list-level-style-bullet>
    </text:list-style>
    <text:list-style style:name="id1-3-2-1-1-31-7">
      <text:list-level-style-bullet text:bullet-char="•" text:level="1">
        <style:list-level-properties text:min-label-width="10mm"/>
      </text:list-level-style-bullet>
    </text:list-style>
  </office:automatic-styles>
  <office:body>
    <office:text>
      <text:p text:style-name="new_page_staatscourant"/>
      <text:p text:style-name="single-kop-titel">Tijdelijke verkeersmaatregel Widelanken</text:p>
      <text:section text:name="regeling_id1-3-2" text:style-name="regeling">
        <text:section text:name="aanhef_id1-3-2-1" text:style-name="aanhef">
          <text:section text:name="afkondiging_id1-3-2-1-1" text:style-name="afkondiging">
            <text:p text:style-name="afkondiging_top"/>
            <text:p text:style-name="al">Ruimte / Mobiliteit / 2026-2585993</text:p>
            <text:p text:style-name="al"/>
            <text:p text:style-name="al">Het college van burgemeester en wethouders van Maastricht neemt een verkeersbesluit voor het tijdelijk afsluiten van de Widelanken.</text:p>
            <text:p text:style-name="al"/>
            <text:p text:style-name="al">
            <text:span text:style-name="nadrukvet">Overwegingen</text:span>
          </text:p>
            <text:p text:style-name="al">De Widelanken is een erftoegangsweg in de gemeente Maastricht.</text:p>
            <text:p text:style-name="al">Aan de Widelanken worden 22 woningen gerealiseerd. Voor de uitvoering van deze bouwwerkzaamheden is het noodzakelijk een deel van de openbare ruimte tijdelijk in te richten als bouwterrein en bouwroute. Hierdoor is het niet mogelijk het betreffende weggedeelte gedurende de werkzaamheden veilig beschikbaar te houden voor het reguliere verkeer.</text:p>
            <text:p text:style-name="al">Om de werkzaamheden op een verkeersveilige wijze uit te kunnen voeren is het noodzakelijk het deel van de Widelanken tussen de Cantecleerstraat en de Courtoisstraat tijdelijk af te sluiten voor alle verkeer, met uitzondering van werkverkeer. Hierdoor worden conflicten tussen bouwverkeer en regulier verkeer zoveel mogelijk voorkomen.</text:p>
            <text:p text:style-name="al">Het bouwverkeer zal uitsluitend in één richting gebruikmaken van de Widelanken. Door eenrichtingsverkeer voor het bouwverkeer in te stellen worden achteruitrijdende vrachtwagens en andere grote bouwvoertuigen voorkomen, waardoor de verkeersveiligheid voor zowel werknemers als overige weggebruikers aanzienlijk wordt vergroot.</text:p>
            <text:p text:style-name="al">Als gevolg van de gewijzigde verkeerssituatie zal bouwverkeer gebruikmaken van de Nobellaan en de Cantecleerstraat. Om de snelheid van het verkeer ter plaatse van de bouwinrit en de gewijzigde verkeerssituatie te beperken, wordt tijdelijk een maximumsnelheid van 30 km/uur ingesteld op de Cantecleerstraat ter hoogte van de Widelanken en op de Nobellaan tussen de rotonde Gentelaan/Nobellaan en de Sint Lucassingel. Hierdoor krijgen weggebruikers meer tijd om op de gewijzigde situatie te anticiperen en wordt de ernst van eventuele ongevallen beperkt.</text:p>
            <text:p text:style-name="al">De bestaande fietsverbindingen sluiten aan op het af te sluiten werkgebied en kruisen de bouwroute. Om conflicten tussen bouwverkeer en fietsers te voorkomen wordt het tweerichtingenfietspad tussen de rotonde Gentelaan/Nobellaan en de Widelanken afgesloten in de richting van de Widelanken. Daarnaast wordt het fietspad vanaf de Nobellaan naar de Widelanken tijdelijk gesloten verklaard voor fietsers en bestuurders van gehandicaptenvoertuigen zonder motor. Voor deze verkeersdeelnemers blijft een veilige alternatieve route beschikbaar.</text:p>
            <text:p text:style-name="al">Door de inrichting van het bouwterrein en de inzet van zwaar materieel kunnen de voetpaden aan de oostzijde van de Firapeel en aan de noordoostzijde van de Cleenbejach gedurende de werkzaamheden niet veilig worden gebruikt. Om te voorkomen dat voetgangers in conflict komen met bouwverkeer of werkzaamheden worden deze voetpaden tijdelijk gesloten. Voor voetgangers blijft een alternatieve looproute beschikbaar.</text:p>
            <text:p text:style-name="al">De tijdelijke verkeersmaatregelen zijn afgestemd met de omgeving door middel van een bewonersbrief, waarin bewoners en overige belanghebbenden zijn geïnformeerd over de werkzaamheden, de verkeersmaatregelen en de omleidingsroutes.</text:p>
            <text:p text:style-name="al"/>
            <text:p text:style-name="al">
            <text:span text:style-name="nadrukvet">Belangenafweging</text:span>
          </text:p>
            <text:p text:style-name="al">Het belang van weggebruikers om gebruik te kunnen blijven maken van het tijdelijk af te sluiten gedeelte van de Widelanken, de aangrenzende fietsverbindingen en voetpaden weegt in dit geval niet op tegen het belang van een veilige uitvoering van de bouwwerkzaamheden.</text:p>
            <text:p text:style-name="al">Door de tijdelijke afsluiting van de Widelanken, het instellen van eenrichtingsverkeer voor het bouwverkeer en het afsluiten van de betreffende fiets- en voetverbindingen worden conflicten tussen bouwverkeer, gemotoriseerd verkeer, fietsers en voetgangers zoveel mogelijk voorkomen. Hiermee wordt de verkeersveiligheid voor zowel werknemers op de bouwlocatie als voor omwonenden, bezoekers en overige weggebruikers zoveel als mogelijk gewaarborgd.</text:p>
            <text:p text:style-name="al">Het tijdelijk instellen van een maximumsnelheid van 30 km/uur draagt eraan bij dat de verkeerssituatie rondom de bouwlocatie overzichtelijker en veiliger wordt. De lagere snelheid vermindert de kans op ongevallen en beperkt de ernst van eventuele aanrijdingen.</text:p>
            <text:p text:style-name="al">De maatregelen beperken tijdelijk de bereikbaarheid en de vrijheid van het verkeer. Deze beperking wordt echter noodzakelijk geacht vanwege de omvang van de werkzaamheden en de aanwezigheid van zwaar bouwverkeer. Voor het reguliere verkeer, fietsers en voetgangers zijn redelijke alternatieve routes beschikbaar, waardoor de nadelige gevolgen zoveel mogelijk worden beperkt.</text:p>
            <text:p text:style-name="al">De maatregelen zijn tijdelijk van aard en gelden uitsluitend voor de duur van de werkzaamheden, of zoveel korter of langer dan noodzakelijk is voor een veilige uitvoering daarvan.</text:p>
            <text:p text:style-name="al">Deze tijdelijke maatregel wordt genomen om de veiligheid op de weg te verzekeren en het beschermen van weggebruikers en passagiers.</text:p>
            <text:p text:style-name="al">Deze tijdelijke maatregel wordt genomen voor het in stand houden van de weg, het waarborgen van de bruikbaarheid daarvan en het zoveel mogelijk waarborgen van de vrijheid van het verkeer.</text:p>
            <text:p text:style-name="al">Deze tijdelijke maatregel wordt genomen om de door het verkeer veroorzaakte overlast, hinder of schade alsmede de gevolgen voor het milieu te voorkomen of te beperken.</text:p>
            <text:p text:style-name="al">Deze tijdelijke maatregel wordt genomen om de door het verkeer veroorzaakte aantasting van het karakter of van de functie van objecten of gebieden te voorkomen of te beperken en het bevorderen van doelmatig of zuinig energieverbruik.</text:p>
            <text:p text:style-name="al">Overeenkomstig artikel 24 van het BABW zijn de te nemen verkeersmaatregelen besproken met de Districtchef van politiedistrict Maastricht.</text:p>
            <text:p text:style-name="al"/>
            <text:p text:style-name="al">
            <text:span text:style-name="nadrukvet">BESLUITEN:</text:span>
          </text:p>
            <text:list text:style-name="id1-3-2-1-1-28">
              <text:list-item text:style-override="id1-3-2-1-1-28-1">
                <text:number>1.</text:number>
                <text:p text:style-name="al">een maximumsnelheid in te stellen van 30 km/uur van 24 augustus 2026 tot en met 12 maart 2027, of zoveel korter of langer dan nodig is, voor het deel van de Cantecleerstraat, ter hoogte van de Widelanken, en de Nobellaan voor het deel tussen de rotonde Gentelaan/Nobellaan en de Sint Lucassingel door het plaatsen van de borden A1 (30 km) van bijlage I van het RVV 1990;</text:p>
              </text:list-item>
              <text:list-item text:style-override="id1-3-2-1-1-28-2">
                <text:number>2.</text:number>
                <text:p text:style-name="al">het deel van de Widelanken gelegen tussen de Cantecleerstraat en de Courtoisstraat van 24 augustus 2026 tot en met 12 maart 2027, of zoveel korter of langer dan nodig is, tijdelijk af te sluiten voor al het verkeer met uitzondering van het werkverkeer door het plaatsen van afzethek BB16-2 met het bord C1 van bijlage I van het RVV 1990 en een onderbord met de tekst ’uitgezonderd werkverkeer’;</text:p>
              </text:list-item>
              <text:list-item text:style-override="id1-3-2-1-1-28-3">
                <text:number>3.</text:number>
                <text:p text:style-name="al">eenrichtingsverkeer in te stellen van 24 augustus 2026 tot en met 12 maart 2027, of zoveel korter of langer dan nodig is, voor het bouwverkeer voor het deel van de Widelanken gelegen tussen de Cantecleerstraat en de Courtoisstraat, gesloten in noordelijke richting door het plaatsen van de borden C2 en C3 van bijlage I van het RVV 1990;</text:p>
              </text:list-item>
              <text:list-item text:style-override="id1-3-2-1-1-28-4">
                <text:number>4.</text:number>
                <text:p text:style-name="al">het fietspad in twee richtingen gelegen tussen de rotonde Gentelaan/Nobellaan en de Widelanken van 24 augustus 2026 tot en met 12 maart 2027, of zoveel korter of langer dan nodig is, af te sluitin in de richting van de Widelanken door het plaatsen van afzethek BB16-2 met het bord C2 van bijlage I van het RVV 1990;</text:p>
              </text:list-item>
              <text:list-item text:style-override="id1-3-2-1-1-28-5">
                <text:number>5.</text:number>
                <text:p text:style-name="al">het fietspad van de Nobellan naar de Widelanken van 24 augustus 2026 tot en met 12 maart 2027, of zoveel korter of langer dan nodig is, tijdelijk gesloten te verklaren voor fietsen en voor gehandicaptenvoertuigen zonder motor door het plaatsen van afzethek BB16-2 met het bord C14 van bijlage I van het RVV 1990;</text:p>
              </text:list-item>
              <text:list-item text:style-override="id1-3-2-1-1-28-6">
                <text:number>6.</text:number>
                <text:p text:style-name="al">de voetpaden aan de oostzijde van de Firapeel en aan de noordoostzijde van de Cleenbejach van 24 augustus 2026 tot en met 12 maart 2027, of zoveel korter of langer dan nodig is, tijdelijk gesloten te verklaren voor voetgangers door het plaatsen van afzethek BB16-2 met het bord C16 van bijlage I van het RVV 1990.</text:p>
              </text:list-item>
            </text:list>
            <text:p text:style-name="al"/>
            <text:p text:style-name="al">
            <text:span text:style-name="nadrukvet">Gelet op:</text:span>
          </text:p>
            <text:list text:style-name="id1-3-2-1-1-31">
              <text:list-item text:style-override="id1-3-2-1-1-31-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23” is gemandateerd aan de teammanager Mobiliteit;</text:p>
              </text:list-item>
              <text:list-item text:style-override="id1-3-2-1-1-31-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31-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31-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31-5">
                <text:number>•</text:number>
                <text:p text:style-name="al">artikel 14 van het BABW, wordt de plaatsing van onderborden, zoals bedoeld in artikel 8, lid 2 en lid 3 van het BABW, in het betrokken verkeersbesluit tot uitdrukking gebracht;</text:p>
              </text:list-item>
              <text:list-item text:style-override="id1-3-2-1-1-31-6">
                <text:number>•</text:number>
                <text:p text:style-name="al">artikel 24 van het BABW ingevolge verkeerbesluiten worden genomen na overleg met de gemandateerde van de korpschef van het nationale politiekorps;</text:p>
              </text:list-item>
              <text:list-item text:style-override="id1-3-2-1-1-31-7">
                <text:number>•</text:number>
                <text:p text:style-name="al">artikel 37 van het BABW inzake het Wegverkeer geeft aan dat tijdelijke plaatsing en de tijdelijke maatregel geschieden krachtens een verkeersbesluit indien de omstandigheden die tot plaatsing of tot de tijdelijke maatregel leiden van langere duur zijn dan vier maanden dan wel zich regelmatig voordoen.</text:p>
              </text:list-item>
            </text:list>
            <text:p text:style-name="al"/>
            <text:p text:style-name="al"/>
            <text:p text:style-name="al">Namens het college van burgemeester en wethouders van Maastricht,</text:p>
            <text:p text:style-name="al">Wethouder Noteborn,</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3 augustus 2026</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p text:style-name="al"/>
            <text:p text:style-name="al">
            <text:span text:style-name="nadrukvet">Bijlage</text:span>
          </text:p>
            <text:p text:style-name="al">
            <draw:frame><draw:text-box><text:section text:name="plaatje_id1-3-2-1-1-70-1" text:style-name="plaatje">
              <text:p text:style-name="illustratie_id1-3-2-1-1-70-1-1"><draw:frame draw:style-name="illustratie_id1-3-2-1-1-70-1-1" text:anchor-type="paragraph" svg:width="153mm" svg:height="108.06226415094339mm"><draw:image xlink:href="Pictures/Afbeelding359733364i9225cfb3-7064-44d3-a056-36adb017669d.jp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0-1-1" style:parent-style-name="Standard">
      <style:paragraph-properties style:line-spacing="0mm" style:text-autospace="none" ofo:line-height="0.001cm"/>
    </style:style>
    <style:style style:family="graphic" style:name="illustratie_id1-3-2-1-1-7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6985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5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5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Het bepaalde in artikel 37 van het BABW</meta:user-defined>
    <meta:user-defined meta:name="DCTERMS.alternative">Maastricht - Tijdelijke verkeersmaatregel - Widelank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2026-2585993</meta:user-defined>
    <meta:user-defined meta:name="OVERHEIDop.verkeersbordcode">A1</meta:user-defined>
    <meta:user-defined meta:name="OVERHEIDop.verkeersbordcode">C1</meta:user-defined>
    <meta:user-defined meta:name="OVERHEIDop.verkeersbordcode">C2</meta:user-defined>
    <meta:user-defined meta:name="OVERHEIDop.verkeersbordcode">C3</meta:user-defined>
    <meta:user-defined meta:name="OVERHEIDop.verkeersbordcode">C14</meta:user-defined>
    <meta:user-defined meta:name="OVERHEIDop.verkeersbordcode">C16</meta:user-defined>
    <dc:language>nl</dc:language>
    <meta:user-defined meta:name="OVERHEIDop.locatietype/OVERHEIDop.gebiedsmarkering">Vlak</meta:user-defined>
    <meta:user-defined meta:name="DC.title">Tijdelijke verkeersmaatregel Widelanken</meta:user-defined>
    <meta:user-defined meta:name="DCTERMS.W3CDTF/DCTERMS.available">2026-08-03</meta:user-defined>
    <meta:user-defined meta:name="DCTERMS.W3CDTF/OVERHEIDop.jaargang">2026</meta:user-defined>
    <meta:user-defined meta:name="OVERHEIDop.publicationIssue">369850</meta:user-defined>
    <meta:user-defined meta:name="OVERHEIDop.GmbID/DC.identifier">gmb-2026-369850</meta:user-defined>
    <meta:user-defined meta:name="OVERHEIDop.versieInformatie"/>
  </office:meta>
</office:document-meta>
</file>