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plaatsen van een container in een parkeervak van 30 juli t/m 14 augustus 2026 aan Vermeerlaan 38 te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(en):</text:span>
          </text:p>
            <text:p text:style-name="common-al">23 juli 2026:</text:p>
            <text:p text:style-name="common-al">Plaatsing container in parkeervak, Vermeerlaan 38, 30 juli tot en met 14 augustus 2026, Z.354511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6984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4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4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.354511</meta:user-defined>
    <dc:language>nl</dc:language>
    <meta:user-defined meta:name="OVERHEIDop.locatietype/OVERHEIDop.gebiedsmarkering">Adres</meta:user-defined>
    <meta:user-defined meta:name="DC.title">Melding voor het plaatsen van een container in een parkeervak van 30 juli t/m 14 augustus 2026 aan Vermeerlaan 38 te Woudenbe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847</meta:user-defined>
    <meta:user-defined meta:name="OVERHEIDop.GmbID/DC.identifier">gmb-2026-369847</meta:user-defined>
    <meta:user-defined meta:name="OVERHEIDop.versieInformatie"/>
  </office:meta>
</office:document-meta>
</file>