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Zanderslootweg 5, 1851AG Heiloo, het verplaatsen (van perceel A 8240 naar perceel A 8241) van de uitrit, datum ontvangst 9 juli 2026 (Z2026-000061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6984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4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4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6163</meta:user-defined>
    <meta:user-defined meta:name="DCTERMS.abstract">Zanderslootweg 5, 1851AG Heiloo, het verplaatsen (van perceel A 8240 naar perceel A 8241) van de uitrit, datum ontvangst 9 juli 2026 (Z2026-00006163)</meta:user-defined>
    <dc:language>nl</dc:language>
    <meta:user-defined meta:name="OVERHEIDop.locatietype/OVERHEIDop.gebiedsmarkering">Vlak</meta:user-defined>
    <meta:user-defined meta:name="DC.title">Gemeente Heiloo, ontvangen aanvraag omgevingsvergunning, Zanderslootweg 5, 1851AG Heiloo, het verplaatsen (van perceel A 8240 naar perceel A 8241) van de uitrit, datum ontvangst 9 juli 2026 (Z2026-00006163)</meta:user-defined>
    <meta:user-defined meta:name="DCTERMS.W3CDTF/DCTERMS.available">2026-08-03</meta:user-defined>
    <meta:user-defined meta:name="DCTERMS.W3CDTF/OVERHEIDop.jaargang">2026</meta:user-defined>
    <meta:user-defined meta:name="OVERHEIDop.publicationIssue">369843</meta:user-defined>
    <meta:user-defined meta:name="OVERHEIDop.GmbID/DC.identifier">gmb-2026-369843</meta:user-defined>
    <meta:user-defined meta:name="OVERHEIDop.versieInformatie"/>
  </office:meta>
</office:document-meta>
</file>