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sinterklaasintocht op 14 november 2026, lampionnenoptocht op 20 november 2026, spelmiddag op 28 november 2026 &amp; Sint Meet &amp; Greet op 5 december 2026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(en)/APV zaken:</text:span>
          </text:p>
            <text:p text:style-name="common-al">Sinterklaasintocht 14 november 2026, lampionnenoptocht 20 november 2026, spelmiddag 28 november 2026, Sint Meet &amp; Greet 5 december 2026, Z.354747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6983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3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3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.354747</meta:user-defined>
    <dc:language>nl</dc:language>
    <meta:user-defined meta:name="OVERHEIDop.locatietype/OVERHEIDop.gebiedsmarkering">Gemeente</meta:user-defined>
    <meta:user-defined meta:name="DC.title">Aanvraag vergunning voor de sinterklaasintocht op 14 november 2026, lampionnenoptocht op 20 november 2026, spelmiddag op 28 november 2026 &amp; Sint Meet &amp; Greet op 5 december 2026 te Woude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33</meta:user-defined>
    <meta:user-defined meta:name="OVERHEIDop.GmbID/DC.identifier">gmb-2026-369833</meta:user-defined>
    <meta:user-defined meta:name="OVERHEIDop.versieInformatie"/>
  </office:meta>
</office:document-meta>
</file>