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marktvergunning Spui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Vergunning voor het innemen van een standplaats op de weekmarkt op het adres ] voor Weekmarkt Breskens, Spuiplein, op donderdag van 8 tot 13u30  voor Weekmarkt Breskens, Spuiplein, op donderdag van 8 tot 13u30 , met ingang van 06 augustus 2026, datum verzending besluit: 30-07-2026 (nummer CLZ-00013845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982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3845</meta:user-defined>
    <dc:language>nl</dc:language>
    <meta:user-defined meta:name="OVERHEIDop.locatietype/OVERHEIDop.gebiedsmarkering">Vlak</meta:user-defined>
    <meta:user-defined meta:name="DC.title">Weekmarktvergunning Spuiplei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26</meta:user-defined>
    <meta:user-defined meta:name="OVERHEIDop.GmbID/DC.identifier">gmb-2026-369826</meta:user-defined>
    <meta:user-defined meta:name="OVERHEIDop.versieInformatie"/>
  </office:meta>
</office:document-meta>
</file>