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voor het organiseren van het evenement Kermisloop Siebengewald d.d. 22-08-2026 in de omgeving van Gaesdoncksestraat 2a in Siebengewald</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rgen L. maakt het volgende bekend:</text:p>
            <text:p text:style-name="common-al">· Onderwerp: Kermisloop Siebengewald d.d. 22-08-2026 </text:p>
            <text:p text:style-name="common-al">· Besluitdatum: 28 juli 2026</text:p>
            <text:p text:style-name="common-al">· Locatie: Gaesdoncksestraat 2a, 5853AX Siebengewald</text:p>
            <text:p text:style-name="common-al">· Zaaknummer: Z2026-00000481</text:p>
            <text:p text:style-name="common-al">· Eindoordeel: Toegekend </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de burgemeester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6981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1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1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481</meta:user-defined>
    <meta:user-defined meta:name="DCTERMS.abstract">Betreft: Evenementenvergunning verleend voor het organiseren van kermisloop Siebengewald d.d. 22-08-2026  in de omgeving Gaesdoncksestraat 2a in Siebengewald </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Punt</meta:user-defined>
    <meta:user-defined meta:name="DC.title">Besluit op aanvraag voor het organiseren van het evenement Kermisloop Siebengewald d.d. 22-08-2026 in de omgeving van Gaesdoncksestraat 2a in Siebengewald</meta:user-defined>
    <meta:user-defined meta:name="DCTERMS.W3CDTF/DCTERMS.available">2026-08-03</meta:user-defined>
    <meta:user-defined meta:name="DCTERMS.W3CDTF/OVERHEIDop.jaargang">2026</meta:user-defined>
    <meta:user-defined meta:name="OVERHEIDop.publicationIssue">369812</meta:user-defined>
    <meta:user-defined meta:name="OVERHEIDop.GmbID/DC.identifier">gmb-2026-369812</meta:user-defined>
    <meta:user-defined meta:name="OVERHEIDop.versieInformatie"/>
  </office:meta>
</office:document-meta>
</file>