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container van 27 juli t/m 18 september 2026 aan Geeresteinselaan 17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evenement(en)/APV zaken:</text:span>
          </text:p>
            <text:p text:style-name="common-al">Het plaatsen van een container, 27 juli tot en met 18 september 2026, Geeresteinselaan 17, Z.354705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6980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0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0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Woudenber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.354705</meta:user-defined>
    <dc:language>nl</dc:language>
    <meta:user-defined meta:name="OVERHEIDop.locatietype/OVERHEIDop.gebiedsmarkering">Adres</meta:user-defined>
    <meta:user-defined meta:name="DC.title">Aanvraag vergunning voor het plaatsen van een container van 27 juli t/m 18 september 2026 aan Geeresteinselaan 17 te Woudenber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809</meta:user-defined>
    <meta:user-defined meta:name="OVERHEIDop.GmbID/DC.identifier">gmb-2026-369809</meta:user-defined>
    <meta:user-defined meta:name="OVERHEIDop.versieInformatie"/>
  </office:meta>
</office:document-meta>
</file>