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Jafet Family Fair op 12 september 2026 aan Wilhelminapark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Jafet Family Fair </text:p>
            <text:p text:style-name="common-al">Datum en locatie: 12 september 2026, Wilhelminapark op Urk </text:p>
            <text:p text:style-name="common-al">Datum verzending: 27 juli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6979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Toestemming voor Jafet Family Fair op 12 september 2026 aan Wilhelminapark te Ur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796</meta:user-defined>
    <meta:user-defined meta:name="OVERHEIDop.GmbID/DC.identifier">gmb-2026-369796</meta:user-defined>
    <meta:user-defined meta:name="OVERHEIDop.versieInformatie"/>
  </office:meta>
</office:document-meta>
</file>