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een tweedaagse kaatswedstrijd Jislumer merke en automotorenshow op 14 augustus 2026 tot en met 16 augustus 2026 14 augustus van 16.00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eft gemeente Noardeast-Fryslân een aanvraag ontvangen voor een evenementenvergunning op het perceel aan de Hikkaarderdyk te Jislum. De aanvraag is geregistreerd onder zaaknummer 2026-200804. De aanvraag betreft het organiseren van een tweedaagse kaatswedstrijd Jislumer merke en automotorenshow op 14 augustus 2026 tot en met 16 augustus 2026</text:p>
            <text:p text:style-name="common-al">14 augustus van 16.00 uur - 22.00 uur</text:p>
            <text:p text:style-name="common-al">15 augustus van 13.00 uur - 19.00 uur</text:p>
            <text:p text:style-name="common-al">16 augustus van 12.00 uur - 00.00 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97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0804</meta:user-defined>
    <meta:user-defined meta:name="DCTERMS.abstract">Aanvraag evenementenvergunning voor het organiseren van een tweedaagse kaatswedstrijd Jislumer merke automotorenshow op het perceel aan de Hikkaarderdyk te Jislum</meta:user-defined>
    <dc:language>nl</dc:language>
    <meta:user-defined meta:name="OVERHEIDop.locatietype/OVERHEIDop.gebiedsmarkering">Vlak</meta:user-defined>
    <meta:user-defined meta:name="DC.title">Ontvangst aanvraag evenementenvergunning voor het organiseren van een tweedaagse kaatswedstrijd Jislumer merke en automotorenshow op 14 augustus 2026 tot en met 16 augustus 2026 14 augustus van 16.0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9789</meta:user-defined>
    <meta:user-defined meta:name="OVERHEIDop.GmbID/DC.identifier">gmb-2026-369789</meta:user-defined>
    <meta:user-defined meta:name="OVERHEIDop.versieInformatie"/>
  </office:meta>
</office:document-meta>
</file>