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naaldijk-noord ong (bij 3) te Lie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23-07-2026 een aanvraag voor een omgevingsvergunning is ingediend voor:</text:p>
            <text:p text:style-name="common-al">-<text:span text:style-name="nadrukvet">Kanaaldijk-noord ong (bij 3) te Lierop</text:span>, inzake het realiseren nieuwbouw ambulancepost.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6978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8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47200894872</meta:user-defined>
    <meta:user-defined meta:name="DCTERMS.abstract">Realiseren nieuwbouw ambulancepost Kanaaldijk-noord ong (bij 3) </meta:user-defined>
    <dc:language>nl</dc:language>
    <meta:user-defined meta:name="OVERHEIDop.locatietype/OVERHEIDop.gebiedsmarkering">Vlak</meta:user-defined>
    <meta:user-defined meta:name="DC.title">Aanvraag omgevingsvergunning Kanaaldijk-noord ong (bij 3) te Lierop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9782</meta:user-defined>
    <meta:user-defined meta:name="OVERHEIDop.GmbID/DC.identifier">gmb-2026-369782</meta:user-defined>
    <meta:user-defined meta:name="OVERHEIDop.versieInformatie"/>
  </office:meta>
</office:document-meta>
</file>