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339be29-0c4f-4313-af55-a3d5dc0312d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9-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9-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9-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9-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text:list-style style:name="id1-3-2-1-1-22-5">
      <text:list-level-style-bullet text:bullet-char="•" text:level="1">
        <style:list-level-properties text:min-label-width="10mm"/>
      </text:list-level-style-bullet>
    </text:list-style>
    <text:list-style style:name="id1-3-2-1-1-22-6">
      <text:list-level-style-bullet text:bullet-char="•" text:level="1">
        <style:list-level-properties text:min-label-width="10mm"/>
      </text:list-level-style-bullet>
    </text:list-style>
  </office:automatic-styles>
  <office:body>
    <office:text>
      <text:p text:style-name="new_page_staatscourant"/>
      <text:p text:style-name="single-kop-titel">Verkeersmaatregel Sint Pieterstraat</text:p>
      <text:section text:name="regeling_id1-3-2" text:style-name="regeling">
        <text:section text:name="aanhef_id1-3-2-1" text:style-name="aanhef">
          <text:section text:name="afkondiging_id1-3-2-1-1" text:style-name="afkondiging">
            <text:p text:style-name="afkondiging_top"/>
            <text:p text:style-name="al">Ruimte / Mobiliteit / 2026-2511693</text:p>
            <text:p text:style-name="al"/>
            <text:p text:style-name="al">Het college van burgemeester en wethouders van Maastricht neemt een verkeersbesluit voor het aanwijzen van een individuele gehandicaptenparkeerplaats.</text:p>
            <text:p text:style-name="al"/>
            <text:p text:style-name="al">
            <text:span text:style-name="nadrukvet">Overwegingen</text:span>
          </text:p>
            <text:p text:style-name="al">De Sint Pieterstraat is een erftoegangsweg in de gemeente Maastricht.</text:p>
            <text:p text:style-name="al">Er is een verzoek ingediend om een individuele gehandicaptenparkeerplaats te reserveren in de Sint Pieterstraat, ter hoogte van huisnummer 60A-60D. De aanvrager kan zich namelijk niet of slechts met grote moeite anders dan over een korte afstand te voet voortbewegen.</text:p>
            <text:p text:style-name="al">In de directe omgeving van het woonadres van verzoeker zijn geen gehandicaptenparkeerplaatsen aanwezig waar verzoeker gebruik van zou kunnen maken.</text:p>
            <text:p text:style-name="al">De gemeente is van mening dat mindervalide weggebruikers de mogelijkheid moeten hebben om in de directe nabijheid van de eigen woning te kunnen parkeren aangezien zij daardoor in staat zijn om een actief en mobiel leven te leiden en aan het algemeen maatschappelijk verkeer kunnen deelnemen.</text:p>
            <text:p text:style-name="al">Gelet op het voorgaande wenst de gemeente gehoor te geven aan het verzoek om een individuele gehandicaptenparkeerplaats te reserveren, ten behoeve van het bij verzoeker in gebruik zijnde motorvoertuig, in de Sint Pieterstraat, ter hoogte van huisnummer 60A-60D.  </text:p>
            <text:p text:style-name="al">Deze maatregel wordt genomen om de bruikbaarheid van de weg en de vrijheid van het verkeer te waarborgen c.q. in deze te vergroten voor verzoeker.</text:p>
            <text:p text:style-name="al">De betreffende straat is in beheer en onderhoud bij de gemeente Maastricht;</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16">
              <text:list-item text:style-override="id1-3-2-1-1-16-1">
                <text:number>1.</text:number>
                <text:p text:style-name="al">in te trekken het bepaalde ten aanzien de Sint Pieterstraat in hun besluit van 26 augustus 2025, Ruimte / Mobiliteit / 2025-1523868;</text:p>
              </text:list-item>
              <text:list-item text:style-override="id1-3-2-1-1-16-2">
                <text:number>2.</text:number>
                <text:p text:style-name="al">door het plaatsen van het bord E6 van bijlage I van het RVV 1990 en onderbord OB309 (kenteken) een parkeervak in de Sint Pieterstraat, ter hoogte van huisnummer 60A-60D aan te wijzen als een individuele gehandicaptenparkeerplaats;</text:p>
              </text:list-item>
            </text:list>
            <text:p text:style-name="al"/>
            <text:p text:style-name="al">
            <text:span text:style-name="nadrukcur">Bestaande maatregelen die in stand worden gehouden</text:span>
          </text:p>
            <text:list text:style-name="id1-3-2-1-1-19">
              <text:list-item text:style-override="id1-3-2-1-1-19-1">
                <text:number>3.</text:number>
                <text:p text:style-name="al">de borden C2, C3 en C4 van Bijlage I van het RVV 1990 om de Sint Pieterstraat aan te wijzen als eenrichtingsweg, gesloten te verklaren voor alle motorvoertuigen op het weggedeelte tussen de Tafelstraat en de Kleine Looiersstraat in de richting van de Kleine Looiersstraat;</text:p>
              </text:list-item>
              <text:list-item text:style-override="id1-3-2-1-1-19-2">
                <text:number>4.</text:number>
                <text:p text:style-name="al">de borden E2 van Bijlage I van het RVV 1990 en onderbord OB502 om een verbod tot stilstaan in te voeren aan de oostzijde van de Sint Pieterstraat, Maastrichter Heidenstraat en de Hondstraat voor het deel gelegen tussen de Kleine Looiersstraat en de Bredestraat;</text:p>
              </text:list-item>
              <text:list-item text:style-override="id1-3-2-1-1-19-3">
                <text:number>5.</text:number>
                <text:p text:style-name="al">de borden E7 van Bijlage I van het RVV 1990 om de parkeervakken aan te wijzen als gelegenheid voor het onmiddellijk laden en lossen van goederen:</text:p>
                <text:list text:style-name="id1-3-2-1-1-19-3-3">
                  <text:list-item text:style-override="id1-3-2-1-1-19-3-3-1">
                    <text:number>a.</text:number>
                    <text:p text:style-name="al">ter hoogte van de Sint Pieterstraat 72;</text:p>
                  </text:list-item>
                  <text:list-item text:style-override="id1-3-2-1-1-19-3-3-2">
                    <text:number>b.</text:number>
                    <text:p text:style-name="al">een parkeervak ter hoogte van de Hondstraat 1;</text:p>
                  </text:list-item>
                  <text:list-item text:style-override="id1-3-2-1-1-19-3-3-3">
                    <text:number>c.</text:number>
                    <text:p text:style-name="al">een parkeervak ter hoogte van de Begijnenstraat 27B;</text:p>
                  </text:list-item>
                </text:list>
              </text:list-item>
              <text:list-item text:style-override="id1-3-2-1-1-19-4">
                <text:number>6.</text:number>
                <text:p text:style-name="al">de borden E7 van Bijlage 1 van het RVV 1990 en onderbord met de tekst “Op het plein 7 – 11 h 18 – 23 h Koopavond Na 21 h” om aan te wijzen als gelegenheid voor het onmiddellijk laden en lossen van goederen op het voorplein van de Oude Minderbroederskerk ter hoogte van de Sint Pieterstraat 5;</text:p>
              </text:list-item>
              <text:list-item text:style-override="id1-3-2-1-1-19-5">
                <text:number>7.</text:number>
                <text:p text:style-name="al">het bord L3 van Bijlage I van het RVV 1990 om de halte ter hoogte van de Sint Pieterstraat 18 aan te wijzen als bushalte;</text:p>
              </text:list-item>
              <text:list-item text:style-override="id1-3-2-1-1-19-6">
                <text:number>8.</text:number>
                <text:p text:style-name="al">de gele onderbroken streep als bedoeld in artikel 24 van het RVV 1990 om een parkeerverbod in te stellen aan de oostzijde van de Sint Piterstraat tussen de Nieuwenhofstraat en de Begijnenstraat;</text:p>
              </text:list-item>
              <text:list-item text:style-override="id1-3-2-1-1-19-7">
                <text:number>9.</text:number>
                <text:p text:style-name="al">de onderbroken streep en de fietsvignetten om strook aan de westzijde van de Sint Pieterstraat aan te wijzen als fietsstrook zoals bedoeld in artikel 1 van het RVV 1990.</text:p>
              </text:list-item>
            </text:list>
            <text:p text:style-name="al"/>
            <text:p text:style-name="al">
            <text:span text:style-name="nadrukvet">Gelet op:</text:span>
          </text:p>
            <text:list text:style-name="id1-3-2-1-1-22">
              <text:list-item text:style-override="id1-3-2-1-1-2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22-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22-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22-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22-5">
                <text:number>•</text:number>
                <text:p text:style-name="al">artikel 14 van het BABW, wordt de plaatsing van onderborden, zoals bedoeld in artikel 8, lid 2 en lid 3 van het BABW, in het betrokken verkeersbesluit tot uitdrukking gebracht.</text:p>
              </text:list-item>
              <text:list-item text:style-override="id1-3-2-1-1-22-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3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61-1" text:style-name="plaatje">
              <text:p text:style-name="illustratie_id1-3-2-1-1-61-1-1"><draw:frame draw:style-name="illustratie_id1-3-2-1-1-61-1-1" text:anchor-type="paragraph" svg:width="153mm" svg:height="138.4698113207547mm"><draw:image xlink:href="Pictures/Picture1i7339be29-0c4f-4313-af55-a3d5dc0312d7.jpg" xlink:type="simple"/></draw:frame></text:p>
            </text:section></draw:text-box></draw:frame>
            <text:span text:style-name="nadrukvet"/>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1" style:parent-style-name="Standard">
      <style:paragraph-properties style:line-spacing="0mm" style:text-autospace="none" ofo:line-height="0.001cm"/>
    </style:style>
    <style:style style:family="graphic" style:name="illustratie_id1-3-2-1-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977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aanwijzen individuele gehandicaptenparkeerplaats - Sint Piet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511693</meta:user-defined>
    <meta:user-defined meta:name="OVERHEIDop.verkeersbordcode">E6</meta:user-defined>
    <dc:language>nl</dc:language>
    <meta:user-defined meta:name="OVERHEIDop.locatietype/OVERHEIDop.gebiedsmarkering">Punt</meta:user-defined>
    <meta:user-defined meta:name="DC.title">Verkeersmaatregel Sint Pieterstraat</meta:user-defined>
    <meta:user-defined meta:name="DCTERMS.W3CDTF/DCTERMS.available">2026-08-03</meta:user-defined>
    <meta:user-defined meta:name="DCTERMS.W3CDTF/OVERHEIDop.jaargang">2026</meta:user-defined>
    <meta:user-defined meta:name="OVERHEIDop.publicationIssue">369778</meta:user-defined>
    <meta:user-defined meta:name="OVERHEIDop.GmbID/DC.identifier">gmb-2026-369778</meta:user-defined>
    <meta:user-defined meta:name="OVERHEIDop.versieInformatie"/>
  </office:meta>
</office:document-meta>
</file>