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constructieve wijziging op de locatie Getekend Gebied te , ingekomen 15 juli 2026, DSO nummer 2026071501674, zaaknummer ODIJ-Z-26-185558</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namens het algemeen bestuur van Omgevingsdienst IJmond. De vergunning is aangevraagd voor het realiseren van een constructieve wijziging op de locatie Getekend Gebied te .</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9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6977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7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7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realiseren van een constructieve wijziging op de locatie Getekend Gebied te , ingekomen 15 juli 2026, DSO nummer 2026071501674, zaaknummer ODIJ-Z-26-185558</meta:user-defined>
    <meta:user-defined meta:name="DCTERMS.W3CDTF/DCTERMS.available">2026-08-03</meta:user-defined>
    <meta:user-defined meta:name="DCTERMS.W3CDTF/OVERHEIDop.jaargang">2026</meta:user-defined>
    <meta:user-defined meta:name="OVERHEIDop.publicationIssue">369774</meta:user-defined>
    <meta:user-defined meta:name="OVERHEIDop.GmbID/DC.identifier">gmb-2026-369774</meta:user-defined>
    <meta:user-defined meta:name="OVERHEIDop.versieInformatie"/>
  </office:meta>
</office:document-meta>
</file>