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Teding van Berkhoutlaan 31, 2111ZB Aerden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4 juni 2026 een aanvraag om een omgevingsvergunning voor het adres Teding van Berkhoutlaan 31, 2111ZB Aerdenhout. De omgevingsvergunning is verleend. De gemeente geeft hiermee toestemming voor verplaatsen oprit ivm aanleg laadpaal voor electrische auto. Het besluit is verzonden op 29 juli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977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0000553</meta:user-defined>
    <meta:user-defined meta:name="DCTERMS.abstract">Betreft:  besluit op het adres Teding van Berkhoutlaan 31, 2111ZB Aerdenhout voor verplaatsen oprit ivm aanleg laadpaal voor electrische auto</meta:user-defined>
    <dc:language>nl</dc:language>
    <meta:user-defined meta:name="OVERHEIDop.locatietype/OVERHEIDop.gebiedsmarkering">Vlak</meta:user-defined>
    <meta:user-defined meta:name="DC.title">Verleende omgevingsvergunning voor Teding van Berkhoutlaan 31, 2111ZB Aerdenhout</meta:user-defined>
    <meta:user-defined meta:name="DCTERMS.W3CDTF/DCTERMS.available">2026-08-03</meta:user-defined>
    <meta:user-defined meta:name="DCTERMS.W3CDTF/OVERHEIDop.jaargang">2026</meta:user-defined>
    <meta:user-defined meta:name="OVERHEIDop.publicationIssue">369771</meta:user-defined>
    <meta:user-defined meta:name="OVERHEIDop.GmbID/DC.identifier">gmb-2026-369771</meta:user-defined>
    <meta:user-defined meta:name="OVERHEIDop.versieInformatie"/>
  </office:meta>
</office:document-meta>
</file>