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wet / Omgevingsplan Almere Aanvraag maatwerk voor een energieopslagsyste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Almere maken bekend dat zij een aanvraag hebben ontvangen voor:</text:p>
            <text:p text:style-name="common-al"/>
            <text:p text:style-name="common-al">Omschrijving : Maatwerkvoorschriften voor een energieopslagsysteem</text:p>
            <text:p text:style-name="common-al">Aanvrager : LIS Logistics</text:p>
            <text:p text:style-name="common-al">Locatie : Rhijnauwen 6 in Almere</text:p>
            <text:p text:style-name="common-al">Kenmerk OFGV : Z2026-011211</text:p>
            <text:p text:style-name="common-al"/>
            <text:p text:style-name="common-al">Tegen de aanvraag kunt u geen bezwaar maken.</text:p>
            <text:p text:style-name="common-al"/>
            <text:p text:style-name="common-al">Vragen</text:p>
            <text:p text:style-name="last-al">Heeft u vragen dan kunt u contact opnemen met de OFGV via telefoonnummer: 088 633 3000 of e-mail: info@ofgv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976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Omgevingswet / Omgevingsplan Almere Aanvraag maatwerk voor een energieopslagsyste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760</meta:user-defined>
    <meta:user-defined meta:name="OVERHEIDop.GmbID/DC.identifier">gmb-2026-369760</meta:user-defined>
    <meta:user-defined meta:name="OVERHEIDop.versieInformatie"/>
  </office:meta>
</office:document-meta>
</file>