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30 Feest,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10 oktober 2026 vindt van 19.30 uur tot 01.00 uur het 30 Feest plaats aan de Slemphutterweg 30 in Eiber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97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30 Feest, Eiber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9725</meta:user-defined>
    <meta:user-defined meta:name="OVERHEIDop.GmbID/DC.identifier">gmb-2026-369725</meta:user-defined>
    <meta:user-defined meta:name="OVERHEIDop.versieInformatie"/>
  </office:meta>
</office:document-meta>
</file>