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vervangen bestaande woonboerderij - Jekschotstraat 5A, 5465PE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30 juli 2026 besloten om een aangevraagde omgevingsvergunning voor het adres Jekschotstraat 5A, 5465PE Veghel te verlenen. </text:p>
            <text:p text:style-name="common-al">
            <text:span text:style-name="nadrukvet"> Gegevens aanvraag</text:span>
          </text:p>
            <text:p text:style-name="common-al"> Omschrijving: vervangen bestaande woonboerderij</text:p>
            <text:p text:style-name="common-al"> Locatie: Jekschotstraat 5A, 5465PE Veghel</text:p>
            <text:p text:style-name="common-al"> Zaaknummer: OW-2026-1335</text:p>
            <text:p text:style-name="common-al">Verzenddatum van het besluit: 30-07-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1335.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6970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0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0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1335</meta:user-defined>
    <meta:user-defined meta:name="DCTERMS.abstract">Gemeente Meierijstad - te verlenen - omgevingsvergunning - vervangen bestaande woonboerderij - Jekschotstraat 5A, 5465PE Veghel</meta:user-defined>
    <dc:language>nl</dc:language>
    <meta:user-defined meta:name="OVERHEIDop.locatietype/OVERHEIDop.gebiedsmarkering">Adres</meta:user-defined>
    <meta:user-defined meta:name="DC.title">Gemeente Meierijstad - te verlenen - omgevingsvergunning - vervangen bestaande woonboerderij - Jekschotstraat 5A, 5465PE Veghel</meta:user-defined>
    <meta:user-defined meta:name="DCTERMS.W3CDTF/DCTERMS.available">2026-08-03</meta:user-defined>
    <meta:user-defined meta:name="DCTERMS.W3CDTF/OVERHEIDop.jaargang">2026</meta:user-defined>
    <meta:user-defined meta:name="OVERHEIDop.publicationIssue">369708</meta:user-defined>
    <meta:user-defined meta:name="OVERHEIDop.GmbID/DC.identifier">gmb-2026-369708</meta:user-defined>
    <meta:user-defined meta:name="OVERHEIDop.versieInformatie"/>
  </office:meta>
</office:document-meta>
</file>