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tijdelijk gebruik gemeentegrond plaatsen schafkeet, toilet aan Loevensteinlaan, St. Willibrordstraat, Heinsisustraat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Loevensteinlaan, St. Willibrordstraat, Heinsisustraat, Het tijdelijk gebruik gemeentegrond plaatsen schafkeet, toilet (zaaknummer 1102137 verzonden op 30-07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102137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6970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70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137</meta:user-defined>
    <dc:language>nl</dc:language>
    <meta:user-defined meta:name="OVERHEIDop.locatietype/OVERHEIDop.gebiedsmarkering">Punt</meta:user-defined>
    <meta:user-defined meta:name="DC.title">Toestemming voor tijdelijk gebruik gemeentegrond plaatsen schafkeet, toilet aan Loevensteinlaan, St. Willibrordstraat, Heinsisustraat Oosterhou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69707</meta:user-defined>
    <meta:user-defined meta:name="OVERHEIDop.GmbID/DC.identifier">gmb-2026-369707</meta:user-defined>
    <meta:user-defined meta:name="OVERHEIDop.versieInformatie"/>
  </office:meta>
</office:document-meta>
</file>