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leggen van een in- en uitrit, het verplaatsen van het hekwerk en het aanleggen van een wandelpad  aan Eftelingsestraat ong, Kaatsheuvel, Verzoeklocatie 20260723018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Eftelingsestraat ong, Kaatsheuvel, Verzoeklocatie 2026072301814,</text:span> het aanleggen van een in- en uitrit, het verplaatsen van het hekwerk en het aanleggen van een wandelpad  (0809Z2612412 ontvangen 23-07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969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9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9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Werk | Organisatie en beleid</meta:user-defined>
    <meta:user-defined meta:name="OVERHEIDop.ActiviteitOmgevingsvergunning/OVERHEIDop.activiteit">uitweg en inrit</meta:user-defined>
    <meta:user-defined meta:name="OVERHEIDop.referentienummer">0809Z2612412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het aanleggen van een in- en uitrit, het verplaatsen van het hekwerk en het aanleggen van een wandelpad  aan Eftelingsestraat ong, Kaatsheuvel, Verzoeklocatie 202607230181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94</meta:user-defined>
    <meta:user-defined meta:name="OVERHEIDop.GmbID/DC.identifier">gmb-2026-369694</meta:user-defined>
    <meta:user-defined meta:name="OVERHEIDop.versieInformatie"/>
  </office:meta>
</office:document-meta>
</file>