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voorgenomen uitgifte in erfpacht grond Amelandhof / Texelstraat-zuid</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Amersfoort (“de gemeente”) is voornemens om met inachtneming van een termijn van 20 kalenderdagen, ingaande de dag na deze publicatie, een kavel ter grootte van ongeveer 633 m2 op de hoek van het Amelandhof en de Texelstraat-zuid in het plangebied Vathorst in Amersfoort, kadastraal gemeente Hoogland, sectie B, nummers 9335, (“de kavel”) in erfpacht uit te geven aan Stichting Turn Inn (“STI”).</text:p>
            <text:p text:style-name="common-al">De erfpachtuitgifte is ingegeven vanuit de wens van de gemeente om de kavel beschikbaar te maken sport, specifiek door uitbreiding van de bestaande naastgelegen sportaccommodatie (turn- en gymhal) aan het Schiermonnikooghof 21. De uitbreiding van deze bestaande sportaccommodatie sluit aan bij het beleid dat de gemeente heeft op het gebied van sport en bewegen en zodoende wordt door middel van de erfpachtuitgifte aan dat beleid uitvoering gegeven.</text:p>
            <text:p text:style-name="common-al">De op de kavel te realiseren ruimte betreft een uitbreiding van (de capaciteit van) de bestaande sportaccommodatie aan het Schiermonnikooghof 21. Deze bestaande sportaccommodatie is eigendom van STI en wordt door STI verhuurd aan vereniging GymXL. STI heeft thans reeds een recht op levering van de kavel op grond van een tussen STI en OBV C.V. gesloten koopovereenkomst. Voor de erfpachtuitgifte is het nodig dat de gemeente deze koopovereenkomst van STI overneemt, waar STI en OBV C.V. uitsluitend bereid zijn om in te bewilligen op voorwaarde van verkrijging van genoemd erfpachtrecht door STI. Daardoor mag redelijkerwijs worden aangenomen dat STI de enige serieuze gegadigde is voor de kavel.</text:p>
            <text:p text:style-name="common-al">De voorgenomen uitgifte in erfpacht geschiedt voor onbepaalde tijd, met het recht voor STI tot koop van de bloot eigendom nadat de bouw van de uitbreiding en inrichting van de kavel zijn voltooid.</text:p>
            <text:p text:style-name="last-al">Gelet op vorenstaande overwegingen is het college van burgemeester en wethouders van oordeel dat de uitgifte in erfpacht kan plaatsvinden zonder bredere selectieprocedure en volstaan kan worden met deze bekendmaking.</text:p>
            <text:p text:style-name="tekst_bottom"/>
          </text:section>
        </text:section>
        <text:section text:name="zakelijke-mededeling-sluiting_id1-3-2-2" text:style-name="zakelijke-mededeling-sluiting">
          <text:section text:name="gegeven_id1-3-2-2-1" text:style-name="gegeven">
            <text:p text:style-name="dagtekening">
            <text:span text:style-name="plaats">Amersfoort, 5 augustus 2026  </text:span>
            <text:span text:style-name="datum"/>
          </text:p>
          </text:section>
          <text:section text:name="ondertekening_id1-3-2-2-2">
            <text:p><text:span text:style-name="ondertekening_naam">
            <text:span text:style-name="voornaam">
              
            </text:span>
            <text:span text:style-name="achternaam"/>
          </text:span></text:p>
            <text:p><text:span text:style-name="functie"/></text:p>
            <text:p><text:span text:style-name="deze"/></text:p>
            <text:p><text:span text:style-name="organisa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369691</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691</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691</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Amersfoort</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Perceel</meta:user-defined>
    <meta:user-defined meta:name="DC.title">Bekendmaking voorgenomen uitgifte in erfpacht grond Amelandhof / Texelstraat-zuid</meta:user-defined>
    <meta:user-defined meta:name="DCTERMS.W3CDTF/DCTERMS.available">2026-08-05</meta:user-defined>
    <meta:user-defined meta:name="DCTERMS.W3CDTF/OVERHEIDop.jaargang">2026</meta:user-defined>
    <meta:user-defined meta:name="OVERHEIDop.publicationIssue">369691</meta:user-defined>
    <meta:user-defined meta:name="OVERHEIDop.GmbID/DC.identifier">gmb-2026-369691</meta:user-defined>
    <meta:user-defined meta:name="OVERHEIDop.versieInformatie"/>
  </office:meta>
</office:document-meta>
</file>