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De Elzen 74, 8245 KB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De Elzen 74, 8245 KB Lelystad, het plaatsen dakkapel </text:span>
          </text:p>
            <text:p text:style-name="common-al">Wij hebben op 30 juli 2026 een aanvraag omgevingsvergunning ontvangen voor het plaatsen dakkapel , op De Elzen 74, 8245 KB Lelystad. De aanvraag heeft dossiernummer 09953640870.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30 juli 2026. De gemeente neemt daarover waarschijnlijk voor 24 september 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6969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9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9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640870</meta:user-defined>
    <dc:language>nl</dc:language>
    <meta:user-defined meta:name="OVERHEIDop.locatietype/OVERHEIDop.gebiedsmarkering">Punt</meta:user-defined>
    <meta:user-defined meta:name="DC.title">Ontvangen aanvraag - De Elzen 74, 8245 KB Lelystad</meta:user-defined>
    <meta:user-defined meta:name="DCTERMS.W3CDTF/DCTERMS.available">2026-08-03</meta:user-defined>
    <meta:user-defined meta:name="DCTERMS.W3CDTF/OVERHEIDop.jaargang">2026</meta:user-defined>
    <meta:user-defined meta:name="OVERHEIDop.publicationIssue">369690</meta:user-defined>
    <meta:user-defined meta:name="OVERHEIDop.GmbID/DC.identifier">gmb-2026-369690</meta:user-defined>
    <meta:user-defined meta:name="OVERHEIDop.versieInformatie"/>
  </office:meta>
</office:document-meta>
</file>