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Putsebocht 94A 3073HP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9-07-2026</text:span> een aanvraag voor een omgevingsvergunning, met kenmerk <text:span text:style-name="nadrukvet">Z2026-010561</text:span>/<text:span text:style-name="nadrukvet">2026072901023</text:span>, heeft ontvangen voor de omgevingsplanactiviteit Kappen. <text:span text:style-name="nadrukcur">(Grondslag: Omgevingswet, artikel 5.1)</text:span></text:p>
            <text:p text:style-name="common-al">De aanvraag betreft 1 boom op de locatie Putsebocht 94A te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69687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68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68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10561</meta:user-defined>
    <meta:user-defined meta:name="DCTERMS.abstract">Boom kappen Putsebocht 94a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Putsebocht 94A 3073HP Rot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687</meta:user-defined>
    <meta:user-defined meta:name="OVERHEIDop.GmbID/DC.identifier">gmb-2026-369687</meta:user-defined>
    <meta:user-defined meta:name="OVERHEIDop.versieInformatie"/>
  </office:meta>
</office:document-meta>
</file>