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plaatsen van een tuinhuis aan Maasdijk 2, 4283 GA Gi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plaatsen van een tuinhuis aan Maasdijk 2, 4283 GA Giessen (1959151234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8-07-2026. De gemeente neemt daarover waarschijnlijk voor 22-09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6968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8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68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51234</meta:user-defined>
    <meta:user-defined meta:name="DCTERMS.abstract">plaatsen van een tuinhuis</meta:user-defined>
    <dc:language>nl</dc:language>
    <meta:user-defined meta:name="OVERHEIDop.locatietype/OVERHEIDop.gebiedsmarkering">Punt</meta:user-defined>
    <meta:user-defined meta:name="DC.title">Gemeente Altena - Aanvraag vergunning voor het plaatsen van een tuinhuis aan Maasdijk 2, 4283 GA Giess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683</meta:user-defined>
    <meta:user-defined meta:name="OVERHEIDop.GmbID/DC.identifier">gmb-2026-369683</meta:user-defined>
    <meta:user-defined meta:name="OVERHEIDop.versieInformatie"/>
  </office:meta>
</office:document-meta>
</file>