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Aanvraag omgevingsvergunning voor het afwijken van het omgevingsplan voor het gebruik percelen voor boomkwekerij op de locatie Achterhoekseweg 4, 7384SR Wilp en de percelen Voorst Q 43, 47, 48, 49, 225, 684, 719, 1189 en 12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4 juli 2026</text:p>
            <text:p text:style-name="common-al">Kenmerk: Z2026-00001338</text:p>
            <text:p text:style-name="common-al"/>
            <text:p text:style-name="common-al">
            <text:span text:style-name="nadrukvet">Procedure</text:span>
          </text:p>
            <text:p text:style-name="common-al">Deze aanvraag is gepubliceerd op 16 juli 2026. Per abuis is hier <text:span text:style-name="nadrukvet">op de locatie Achterhoekseweg 4, 7384SR Wilp</text:span> vermeld. Dit had moeten zijn <text:span text:style-name="nadrukvet">op de locatie Achterhoekseweg 4, 7384SR Wilp en de percelen Voorst Q 43, 47, 48, 49, 225, 684, 719, 1189 en 1222.</text:span></text:p>
            <text:p text:style-name="common-al"/>
            <text:p text:style-name="common-al">
            <text:span text:style-name="nadrukvet">Informatie</text:span>
          </text:p>
            <text:p text:style-name="last-al">Meer weten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6967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7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7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338</meta:user-defined>
    <meta:user-defined meta:name="DCTERMS.abstract">Achterhoekseweg 4, 7384SR Wilp en de percelen Voorst Q 43, 47, 48, 49, 225, 684, 719, 1189 en 1222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RECTIFICATIE: Aanvraag omgevingsvergunning voor het afwijken van het omgevingsplan voor het gebruik percelen voor boomkwekerij op de locatie Achterhoekseweg 4, 7384SR Wilp en de percelen Voorst Q 43, 47, 48, 49, 225, 684, 719, 1189 en 1222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676</meta:user-defined>
    <meta:user-defined meta:name="OVERHEIDop.GmbID/DC.identifier">gmb-2026-369676</meta:user-defined>
    <meta:user-defined meta:name="OVERHEIDop.versieInformatie"/>
  </office:meta>
</office:document-meta>
</file>