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5990_20260729-102841i3d85f043-bbe8-4bfa-9919-853e1bfc5cc8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Mauritskade 106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5990</text:p>
            <text:p text:style-name="common-al">
            <text:span text:style-name="nadrukvet">Naam vaartuig</text:span>: bb edelweiss</text:p>
            <text:p text:style-name="common-al">
            <text:span text:style-name="nadrukvet">Lengte</text:span>: 5.50 meter</text:p>
            <text:p text:style-name="common-al">
            <text:span text:style-name="nadrukvet">Vignet</text:span>: -</text:p>
            <text:p text:style-name="common-al">
            <text:span text:style-name="nadrukvet">Vaarweg</text:span>: Singelgracht</text:p>
            <text:p text:style-name="common-al">
            <text:span text:style-name="nadrukvet">Locatie</text:span>: Mauritskade 106, 1093 RT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67.5mm"><draw:image xlink:href="Pictures/PPNT2026-5990_20260729-102841i3d85f043-bbe8-4bfa-9919-853e1bfc5cc8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6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5990</meta:user-defined>
    <dc:language>nl</dc:language>
    <meta:user-defined meta:name="OVERHEIDop.locatietype/OVERHEIDop.gebiedsmarkering">Adres</meta:user-defined>
    <meta:user-defined meta:name="DC.title">Mededeling opruimen gezonken vaartuig volgens de Wrakkenwet aan Mauritskade 106 te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9671</meta:user-defined>
    <meta:user-defined meta:name="OVERHEIDop.GmbID/DC.identifier">gmb-2026-369671</meta:user-defined>
    <meta:user-defined meta:name="OVERHEIDop.versieInformatie"/>
  </office:meta>
</office:document-meta>
</file>