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aanleg heggen en houtsingel, tussen Houtenseweg en N 421 inO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3 augustus 2026</text:p>
            <text:p text:style-name="common-al">Activiteit: Aanleg heggen en houtsingel </text:p>
            <text:p text:style-name="common-al">Adres: Perceel A 3716</text:p>
            <text:p text:style-name="common-al">Zaaknummer: OV 1449128</text:p>
            <text:p text:style-name="common-al">Datum ontvangst aanvraag: 28 juli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6966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6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6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erceel</meta:user-defined>
    <meta:user-defined meta:name="DC.title">Nieuwe aanvraag omgevingsvergunning, aanleg heggen en houtsingel, tussen Houtenseweg en N 421 inOdijk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62</meta:user-defined>
    <meta:user-defined meta:name="OVERHEIDop.GmbID/DC.identifier">gmb-2026-369662</meta:user-defined>
    <meta:user-defined meta:name="OVERHEIDop.versieInformatie"/>
  </office:meta>
</office:document-meta>
</file>