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– Hoevensedijk – Hoogedijk Mill, Mill (MIL00) N 51/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het opslaan van grond</text:p>
            <text:p text:style-name="common-al">Locatie: Hoevensedijk – Hoogedijk Mill, Mill (MIL00) N 51/52</text:p>
            <text:p text:style-name="common-al">DSO-kenmerk: 2026071700929</text:p>
            <text:p text:style-name="common-al">Zaaknummer: Z/511168</text:p>
            <text:p text:style-name="common-al">Datum ontvangen: 17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965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5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5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168</meta:user-defined>
    <dc:language>nl</dc:language>
    <meta:user-defined meta:name="OVERHEIDop.locatietype/OVERHEIDop.gebiedsmarkering">Vlak</meta:user-defined>
    <meta:user-defined meta:name="DC.title">Gemeente Land van Cuijk - Melding Besluit activiteiten leefomgeving (Bal) – Hoevensedijk – Hoogedijk Mill, Mill (MIL00) N 51/52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57</meta:user-defined>
    <meta:user-defined meta:name="OVERHEIDop.GmbID/DC.identifier">gmb-2026-369657</meta:user-defined>
    <meta:user-defined meta:name="OVERHEIDop.versieInformatie"/>
  </office:meta>
</office:document-meta>
</file>