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een dakterras, Sluisplein 13 a, 2266 AV Leidschendam - kenmerk 24280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een dakterras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  <text:list-item text:style-override="id1-3-2-1-1-5-2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30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965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28073</meta:user-defined>
    <dc:language>nl</dc:language>
    <meta:user-defined meta:name="OVERHEIDop.locatietype/OVERHEIDop.gebiedsmarkering">Punt</meta:user-defined>
    <meta:user-defined meta:name="DC.title">Omgevingsvergunning verleend voor het plaatsen van een dakterras, Sluisplein 13 a, 2266 AV Leidschendam - kenmerk 242807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55</meta:user-defined>
    <meta:user-defined meta:name="OVERHEIDop.GmbID/DC.identifier">gmb-2026-369655</meta:user-defined>
    <meta:user-defined meta:name="OVERHEIDop.versieInformatie"/>
  </office:meta>
</office:document-meta>
</file>