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PPNT2026-5989_20260729-102841i42caf704-2209-4ca4-b814-4d895e1da5c1.jp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dedeling opruimen gezonken vaartuig volgens de Wrakkenwet aan Mauritskade 105 t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Amsterdam,</text:p>
            <text:p text:style-name="common-al">Gelet op artikel 3, eerste lid van de Wrakkenwet;</text:p>
            <text:p text:style-name="common-al">Het onderstaande vaartuig wordt na <text:span text:style-name="nadrukvet"><text:span text:style-name="nadrukondlijn">15 dagen vanaf publicatie</text:span></text:span> van dit Gemeenteblad opgeruimd in opdracht van de Gemeente Amsterdam. De gemaakte kosten zullen op de eigenaar verhaald worden.</text:p>
            <text:p text:style-name="common-al">Licht uw vaartuig voor deze datum om kosten en vernietiging te voorkomen.</text:p>
            <text:p text:style-name="common-al">
            <text:span text:style-name="nadrukvet">Dossier</text:span>: PPNT2026-5989</text:p>
            <text:p text:style-name="common-al">
            <text:span text:style-name="nadrukvet">Naam vaartuig</text:span>: levanger</text:p>
            <text:p text:style-name="common-al">
            <text:span text:style-name="nadrukvet">Lengte</text:span>: 6.20 meter</text:p>
            <text:p text:style-name="common-al">
            <text:span text:style-name="nadrukvet">Vignet</text:span>: -</text:p>
            <text:p text:style-name="common-al">
            <text:span text:style-name="nadrukvet">Vaarweg</text:span>: Singelgracht</text:p>
            <text:p text:style-name="common-al">
            <text:span text:style-name="nadrukvet">Locatie</text:span>: Mauritskade 105, 1093 RS Amsterdam, Nederland</text:p>
            <text:p text:style-name="last-al">
            <draw:frame><draw:text-box><text:section text:name="plaatje_id1-3-2-1-1-11-1" text:style-name="plaatje">
              <text:p text:style-name="illustratie_id1-3-2-1-1-11-1-1"><draw:frame draw:style-name="illustratie_id1-3-2-1-1-11-1-1" text:anchor-type="paragraph" svg:width="120mm" svg:height="213.29999999999998mm"><draw:image xlink:href="Pictures/PPNT2026-5989_20260729-102841i42caf704-2209-4ca4-b814-4d895e1da5c1.jpg" xlink:type="simple"/></draw:frame></text:p>
            </text:section></draw:text-box></draw:frame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1-1-11-1-1" style:parent-style-name="Standard">
      <style:paragraph-properties style:line-spacing="0mm" style:text-autospace="none" ofo:line-height="0.001cm"/>
    </style:style>
    <style:style style:family="graphic" style:name="illustratie_id1-3-2-1-1-11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64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64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64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PPNT2026-5989</meta:user-defined>
    <dc:language>nl</dc:language>
    <meta:user-defined meta:name="OVERHEIDop.locatietype/OVERHEIDop.gebiedsmarkering">Adres</meta:user-defined>
    <meta:user-defined meta:name="DC.title">Mededeling opruimen gezonken vaartuig volgens de Wrakkenwet aan Mauritskade 105 te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9644</meta:user-defined>
    <meta:user-defined meta:name="OVERHEIDop.GmbID/DC.identifier">gmb-2026-369644</meta:user-defined>
    <meta:user-defined meta:name="OVERHEIDop.versieInformatie"/>
  </office:meta>
</office:document-meta>
</file>