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Geluidhinder ontheffing, Besloten feest (viering verjaardag) op 2 augustus 2026 bij La Habana, Groenmarkt 11, 7941 KT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Geluidhinder ontheffing verleend. De gemeente geeft hiermee toestemming voor Besloten feest (viering verjaardag) op 2 augustus 2026 bij La Habana aan de Groenmarkt 11, 7941 KT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964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4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4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00003667931</meta:user-defined>
    <dc:language>nl</dc:language>
    <meta:user-defined meta:name="OVERHEIDop.locatietype/OVERHEIDop.gebiedsmarkering">Punt</meta:user-defined>
    <meta:user-defined meta:name="DC.title">Verleende Geluidhinder ontheffing, Besloten feest (viering verjaardag) op 2 augustus 2026 bij La Habana, Groenmarkt 11, 7941 KT Meppel</meta:user-defined>
    <meta:user-defined meta:name="DCTERMS.W3CDTF/DCTERMS.available">2026-08-03</meta:user-defined>
    <meta:user-defined meta:name="DCTERMS.W3CDTF/OVERHEIDop.jaargang">2026</meta:user-defined>
    <meta:user-defined meta:name="OVERHEIDop.publicationIssue">369642</meta:user-defined>
    <meta:user-defined meta:name="OVERHEIDop.GmbID/DC.identifier">gmb-2026-369642</meta:user-defined>
    <meta:user-defined meta:name="OVERHEIDop.versieInformatie"/>
  </office:meta>
</office:document-meta>
</file>