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Nabij N33 Participantenweg, Perceel WDV02-M-514, De aanleg van een mestbassin van 2500 m3 op perceel Wildervank (WDV02) M 51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De aanleg van een mestbassin van 2500 m3 op perceel Wildervank (WDV02) M 514</text:p>
            <text:p text:style-name="common-al">Locatie: Nabij N33 Participantenweg, Perceel WDV02-M-514</text:p>
            <text:p text:style-name="common-al">Datum besluit: 22-JUL-26</text:p>
            <text:p text:style-name="common-al">Datum verzending: 27-JUL-26 (Kenmerk: OMG-2026-0257).</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6962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57</meta:user-defined>
    <meta:user-defined meta:name="DCTERMS.abstract">Verleend - omgevingsvergunning, Nabij N33 Participantenweg, Perceel WDV02-M-514, De aanleg van een mestbassin van 2500 m3 op perceel Wildervank (WDV02) M 514.</meta:user-defined>
    <dc:language>nl</dc:language>
    <meta:user-defined meta:name="OVERHEIDop.locatietype/OVERHEIDop.gebiedsmarkering">Punt</meta:user-defined>
    <meta:user-defined meta:name="DC.title">Verleend - omgevingsvergunning, Nabij N33 Participantenweg, Perceel WDV02-M-514, De aanleg van een mestbassin van 2500 m3 op perceel Wildervank (WDV02) M 514.</meta:user-defined>
    <meta:user-defined meta:name="DCTERMS.W3CDTF/DCTERMS.available">2026-08-04</meta:user-defined>
    <meta:user-defined meta:name="DCTERMS.W3CDTF/OVERHEIDop.jaargang">2026</meta:user-defined>
    <meta:user-defined meta:name="OVERHEIDop.publicationIssue">369626</meta:user-defined>
    <meta:user-defined meta:name="OVERHEIDop.GmbID/DC.identifier">gmb-2026-369626</meta:user-defined>
    <meta:user-defined meta:name="OVERHEIDop.versieInformatie"/>
  </office:meta>
</office:document-meta>
</file>